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06cm"/>
    </style:style>
    <style:style style:name="co2" style:family="table-column">
      <style:table-column-properties fo:break-before="auto" style:column-width="2.713cm"/>
    </style:style>
    <style:style style:name="co3" style:family="table-column">
      <style:table-column-properties fo:break-before="auto" style:column-width="0.783cm"/>
    </style:style>
    <style:style style:name="co4" style:family="table-column">
      <style:table-column-properties fo:break-before="auto" style:column-width="1.986cm"/>
    </style:style>
    <style:style style:name="co5" style:family="table-column">
      <style:table-column-properties fo:break-before="auto" style:column-width="7.497cm"/>
    </style:style>
    <style:style style:name="co6" style:family="table-column">
      <style:table-column-properties fo:break-before="auto" style:column-width="1.427cm"/>
    </style:style>
    <style:style style:name="co7" style:family="table-column">
      <style:table-column-properties fo:break-before="auto" style:column-width="1.399cm"/>
    </style:style>
    <style:style style:name="co8" style:family="table-column">
      <style:table-column-properties fo:break-before="auto" style:column-width="1.314cm"/>
    </style:style>
    <style:style style:name="co9" style:family="table-column">
      <style:table-column-properties fo:break-before="auto" style:column-width="1.342cm"/>
    </style:style>
    <style:style style:name="co10" style:family="table-column">
      <style:table-column-properties fo:break-before="auto" style:column-width="1.371cm"/>
    </style:style>
    <style:style style:name="co11" style:family="table-column">
      <style:table-column-properties fo:break-before="auto" style:column-width="1.09cm"/>
    </style:style>
    <style:style style:name="co12" style:family="table-column">
      <style:table-column-properties fo:break-before="auto" style:column-width="1.007cm"/>
    </style:style>
    <style:style style:name="co13" style:family="table-column">
      <style:table-column-properties fo:break-before="auto" style:column-width="0.894cm"/>
    </style:style>
    <style:style style:name="co14" style:family="table-column">
      <style:table-column-properties fo:break-before="auto" style:column-width="0.727cm"/>
    </style:style>
    <style:style style:name="co15" style:family="table-column">
      <style:table-column-properties fo:break-before="auto" style:column-width="1.118cm"/>
    </style:style>
    <style:style style:name="co16" style:family="table-column">
      <style:table-column-properties fo:break-before="auto" style:column-width="1.035cm"/>
    </style:style>
    <style:style style:name="co17" style:family="table-column">
      <style:table-column-properties fo:break-before="auto" style:column-width="0.923cm"/>
    </style:style>
    <style:style style:name="co18" style:family="table-column">
      <style:table-column-properties fo:break-before="auto" style:column-width="0.811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609cm" fo:break-before="auto" style:use-optimal-row-height="false"/>
    </style:style>
    <style:style style:name="ro3" style:family="table-row">
      <style:table-row-properties style:row-height="0.709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ta1" style:family="table" style:master-page-name="PageStyle_5f_Plan1">
      <style:table-properties table:display="true" style:writing-mode="lr-tb"/>
    </style:style>
    <style:style style:name="ce1" style:family="table-cell" style:parent-style-name="Default">
      <style:table-cell-properties fo:padding="0.071cm"/>
    </style:style>
    <style:style style:name="ce2" style:family="table-cell" style:parent-style-name="Default">
      <style:table-cell-properties fo:background-color="#ffffff" fo:padding="0.071cm"/>
    </style:style>
    <style:style style:name="ce3" style:family="table-cell" style:parent-style-name="Default">
      <style:table-cell-properties fo:background-color="#fff2cc" fo:padding="0.071cm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Default">
      <style:table-cell-properties style:glyph-orientation-vertical="0" fo:border-bottom="0.79pt solid #000000" fo:background-color="#ffe699" style:diagonal-bl-tr="none" style:diagonal-tl-br="none" style:text-align-source="fix" style:repeat-content="false" fo:wrap-option="wrap" fo:border-left="0.79pt solid #000000" style:direction="ltr" fo:padding="0.071cm" fo:border-right="none" style:rotation-angle="0" style:rotation-align="none" style:shrink-to-fit="false" fo:border-top="0.79pt solid #000000" style:vertical-align="middle" style:vertical-justify="auto"/>
      <style:paragraph-properties fo:text-align="end" css3t:text-justify="auto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79pt solid #000000" fo:background-color="#ffffff" style:diagonal-bl-tr="none" style:diagonal-tl-br="none" style:text-align-source="value-type" style:repeat-content="false" fo:wrap-option="wrap" fo:border-left="0.79pt solid #000000" style:direction="ltr" fo:padding="0.071cm" fo:border-right="none" style:rotation-angle="0" style:rotation-align="none" style:shrink-to-fit="false" fo:border-top="0.79pt solid #000000" style:vertical-align="top" style:vertical-justify="auto"/>
      <style:paragraph-properties css3t:text-justify="auto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79pt solid #000000" fo:background-color="#fff2cc" style:diagonal-bl-tr="none" style:diagonal-tl-br="none" style:text-align-source="value-type" style:repeat-content="false" fo:wrap-option="wrap" fo:border-left="0.79pt solid #000000" style:direction="ltr" fo:padding="0.071cm" fo:border-right="none" style:rotation-angle="0" style:rotation-align="none" style:shrink-to-fit="false" fo:border-top="0.79pt solid #000000" style:vertical-align="top" style:vertical-justify="auto"/>
      <style:paragraph-properties css3t:text-justify="auto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border-bottom="0.79pt solid #000000" fo:background-color="#fff2cc" style:diagonal-bl-tr="none" style:diagonal-tl-br="none" fo:border-left="0.79pt solid #000000" fo:padding="0.071cm" fo:border-right="none" style:rotation-align="none" fo:border-top="0.79pt solid #000000"/>
    </style:style>
    <style:style style:name="ce8" style:family="table-cell" style:parent-style-name="Default">
      <style:table-cell-properties fo:border-bottom="0.79pt solid #000000" fo:background-color="#ffffff" style:diagonal-bl-tr="none" style:diagonal-tl-br="none" fo:border-left="0.79pt solid #000000" fo:padding="0.071cm" fo:border-right="none" style:rotation-align="none" fo:border-top="0.79pt solid #000000"/>
    </style:style>
    <style:style style:name="ce9" style:family="table-cell" style:parent-style-name="Default">
      <style:table-cell-properties fo:border-bottom="0.79pt solid #000000" style:diagonal-bl-tr="none" style:diagonal-tl-br="none" fo:border-left="0.79pt solid #000000" fo:padding="0.071cm" fo:border-right="none" style:rotation-align="none" fo:border-top="0.79pt solid #000000"/>
    </style:style>
    <style:style style:name="ce10" style:family="table-cell" style:parent-style-name="Default">
      <style:table-cell-properties style:glyph-orientation-vertical="0" fo:background-color="#ffe699" style:diagonal-bl-tr="none" style:diagonal-tl-br="none" style:text-align-source="value-type" style:repeat-content="false" fo:wrap-option="wrap" fo:border="0.79pt solid #000000" style:direction="ltr" fo:padding="0.071cm" style:rotation-angle="0" style:rotation-align="none" style:shrink-to-fit="false" style:vertical-align="top" style:vertical-justify="auto"/>
      <style:paragraph-properties css3t:text-justify="auto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9pt solid #000000" style:direction="ltr" fo:padding="0.071cm" style:rotation-angle="0" style:rotation-align="none" style:shrink-to-fit="false" style:vertical-align="middle" style:vertical-justify="auto"/>
      <style:paragraph-properties fo:text-align="end" css3t:text-justify="auto" fo:margin-left="0cm" style:writing-mode="page"/>
      <style:text-properties fo:color="#00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2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wrap" fo:border="0.79pt solid #000000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  <style:text-properties fo:color="#00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" style:family="table-cell" style:parent-style-name="Default">
      <style:table-cell-properties style:glyph-orientation-vertical="0" fo:background-color="#fff2cc" style:diagonal-bl-tr="none" style:diagonal-tl-br="none" style:text-align-source="value-type" style:repeat-content="false" fo:wrap-option="wrap" fo:border="0.79pt solid #000000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  <style:text-properties fo:color="#00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ackground-color="#fff2cc" style:diagonal-bl-tr="none" style:diagonal-tl-br="none" style:text-align-source="value-type" style:repeat-content="false" fo:wrap-option="wrap" fo:border="0.79pt solid #000000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fo:border="none" fo:padding="0.071cm" style:rotation-align="none"/>
    </style:style>
    <style:style style:name="ce16" style:family="table-cell" style:parent-style-name="Default">
      <style:table-cell-properties fo:background-color="#ffe699" style:diagonal-bl-tr="none" style:diagonal-tl-br="none" fo:border="0.79pt solid #000000" fo:padding="0.071cm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0.79pt solid #000000" fo:background-color="#ffe699" style:diagonal-bl-tr="none" style:diagonal-tl-br="none" style:text-align-source="value-type" style:repeat-content="false" fo:wrap-option="wrap" fo:border-left="none" style:direction="ltr" fo:padding="0.071cm" fo:border-right="0.79pt solid #000000" style:rotation-angle="0" style:rotation-align="none" style:shrink-to-fit="false" fo:border-top="0.79pt solid #000000" style:vertical-align="top" style:vertical-justify="auto"/>
      <style:paragraph-properties css3t:text-justify="auto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79pt solid #000000" fo:background-color="#ffffff" style:diagonal-bl-tr="none" style:diagonal-tl-br="none" style:text-align-source="value-type" style:repeat-content="false" fo:wrap-option="wrap" fo:border-left="none" style:direction="ltr" fo:padding="0.071cm" fo:border-right="0.79pt solid #000000" style:rotation-angle="0" style:rotation-align="none" style:shrink-to-fit="false" fo:border-top="0.79pt solid #000000" style:vertical-align="top" style:vertical-justify="auto"/>
      <style:paragraph-properties css3t:text-justify="auto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0.79pt solid #000000" fo:background-color="#fff2cc" style:diagonal-bl-tr="none" style:diagonal-tl-br="none" style:text-align-source="value-type" style:repeat-content="false" fo:wrap-option="wrap" fo:border-left="none" style:direction="ltr" fo:padding="0.071cm" fo:border-right="0.79pt solid #000000" style:rotation-angle="0" style:rotation-align="none" style:shrink-to-fit="false" fo:border-top="0.79pt solid #000000" style:vertical-align="top" style:vertical-justify="auto"/>
      <style:paragraph-properties css3t:text-justify="auto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>
      <style:table-cell-properties fo:border-bottom="0.79pt solid #000000" fo:background-color="#fff2cc" style:diagonal-bl-tr="none" style:diagonal-tl-br="none" fo:border-left="none" fo:padding="0.071cm" fo:border-right="0.79pt solid #000000" style:rotation-align="none" fo:border-top="0.79pt solid #000000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able-cell-properties fo:border-bottom="0.79pt solid #000000" fo:background-color="#fff2cc" style:diagonal-bl-tr="none" style:diagonal-tl-br="none" fo:border-left="none" fo:padding="0.071cm" fo:border-right="0.79pt solid #000000" style:rotation-align="none" fo:border-top="0.79pt solid #000000"/>
    </style:style>
    <style:style style:name="ce22" style:family="table-cell" style:parent-style-name="Default">
      <style:table-cell-properties fo:border-bottom="0.79pt solid #000000" fo:background-color="#ffffff" style:diagonal-bl-tr="none" style:diagonal-tl-br="none" fo:border-left="none" fo:padding="0.071cm" fo:border-right="0.79pt solid #000000" style:rotation-align="none" fo:border-top="0.79pt solid #000000"/>
    </style:style>
    <style:style style:name="ce23" style:family="table-cell" style:parent-style-name="Default">
      <style:table-cell-properties fo:border-bottom="0.79pt solid #000000" style:diagonal-bl-tr="none" style:diagonal-tl-br="none" fo:border-left="none" fo:padding="0.071cm" fo:border-right="0.79pt solid #000000" style:rotation-align="none" fo:border-top="0.79pt solid #000000"/>
    </style:style>
    <style:style style:name="ce24" style:family="table-cell" style:parent-style-name="Default">
      <style:table-cell-properties fo:background-color="#ffe699" style:diagonal-bl-tr="none" style:diagonal-tl-br="none" fo:border="0.79pt solid #000000" fo:padding="0.071cm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122">
      <style:table-cell-properties style:diagonal-bl-tr="none" style:diagonal-tl-br="none" fo:border="0.79pt solid #000000" fo:padding="0.071cm" style:rotation-align="none"/>
    </style:style>
    <style:style style:name="ce26" style:family="table-cell" style:parent-style-name="Default" style:data-style-name="N122">
      <style:table-cell-properties fo:background-color="#fff2cc" style:diagonal-bl-tr="none" style:diagonal-tl-br="none" fo:border="0.79pt solid #000000" fo:padding="0.071cm" style:rotation-align="none"/>
    </style:style>
    <style:style style:name="ce27" style:family="table-cell" style:parent-style-name="Default" style:data-style-name="N122">
      <style:table-cell-properties fo:background-color="#ffffff" style:diagonal-bl-tr="none" style:diagonal-tl-br="none" fo:border="0.79pt solid #000000" fo:padding="0.071cm" style:rotation-align="none"/>
    </style:style>
    <style:style style:name="ce28" style:family="table-cell" style:parent-style-name="Default">
      <style:table-cell-properties style:diagonal-bl-tr="none" style:diagonal-tl-br="none" fo:border="0.79pt solid #000000" fo:padding="0.071cm" style:rotation-align="none"/>
    </style:style>
    <style:style style:name="ce29" style:family="table-cell" style:parent-style-name="Default" style:data-style-name="N122">
      <style:table-cell-properties style:glyph-orientation-vertical="0" style:diagonal-bl-tr="none" style:diagonal-tl-br="none" style:text-align-source="fix" style:repeat-content="false" fo:wrap-option="no-wrap" fo:border="0.79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122">
      <style:table-cell-properties style:glyph-orientation-vertical="0" fo:background-color="#fff2cc" style:diagonal-bl-tr="none" style:diagonal-tl-br="none" style:text-align-source="fix" style:repeat-content="false" fo:wrap-option="no-wrap" fo:border="0.79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122">
      <style:table-cell-properties style:glyph-orientation-vertical="0" fo:background-color="#ffffff" style:diagonal-bl-tr="none" style:diagonal-tl-br="none" style:text-align-source="fix" style:repeat-content="false" fo:wrap-option="no-wrap" fo:border="0.79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9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style:glyph-orientation-vertical="0" fo:background-color="#fff2cc" style:diagonal-bl-tr="none" style:diagonal-tl-br="none" style:text-align-source="fix" style:repeat-content="false" fo:wrap-option="no-wrap" fo:border="0.79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fo:background-color="#fff2cc" style:diagonal-bl-tr="none" style:diagonal-tl-br="none" fo:border="0.79pt solid #000000" fo:padding="0.071cm" style:rotation-align="none"/>
    </style:style>
    <style:style style:name="ce35" style:family="table-cell" style:parent-style-name="Default">
      <style:table-cell-properties fo:background-color="#ffffff" style:diagonal-bl-tr="none" style:diagonal-tl-br="none" fo:border="0.79pt solid #000000" fo:padding="0.071cm" style:rotation-align="non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Plan1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" table:number-columns-repeated="239" table:default-cell-style-name="ce1"/>
        <table:table-column table:style-name="co1" table:number-columns-repeated="767" table:default-cell-style-name="Default"/>
        <table:table-row table:style-name="ro1">
          <table:table-cell table:number-columns-repeated="2"/>
          <table:table-cell table:style-name="ce3" office:value-type="string">
            <text:p>Universidade Federal da Paraiba</text:p>
          </table:table-cell>
          <table:table-cell table:style-name="ce3" table:number-columns-repeated="12"/>
          <table:table-cell table:number-columns-repeated="1009"/>
        </table:table-row>
        <table:table-row table:style-name="ro1">
          <table:table-cell table:number-columns-repeated="2"/>
          <table:table-cell office:value-type="string">
            <text:p>Centro de Ciências Exatas e da Natureza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3" office:value-type="string">
            <text:p>Departamento de Matemática</text:p>
          </table:table-cell>
          <table:table-cell table:style-name="ce3" table:number-columns-repeated="12"/>
          <table:table-cell table:number-columns-repeated="1009"/>
        </table:table-row>
        <table:table-row table:style-name="ro1">
          <table:table-cell table:number-columns-repeated="2"/>
          <table:table-cell office:value-type="string">
            <text:p>Disciplina: Cálculo Diferencial e Integral III <text:s text:c="6"/>Prof. Milton <text:s text:c="6"/>Turno: Tarde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3" table:number-columns-repeated="13"/>
          <table:table-cell table:number-columns-repeated="1009"/>
        </table:table-row>
        <table:table-row table:style-name="ro2">
          <table:table-cell table:number-columns-repeated="2"/>
          <table:table-cell table:style-name="ce4" office:value-type="string">
            <text:p>No.</text:p>
          </table:table-cell>
          <table:table-cell table:style-name="ce10" office:value-type="string">
            <text:p>Matricula</text:p>
          </table:table-cell>
          <table:table-cell table:style-name="ce10" office:value-type="string">
            <text:p>Nome</text:p>
          </table:table-cell>
          <table:table-cell table:style-name="ce17" office:value-type="string">
            <text:p>Faltas</text:p>
          </table:table-cell>
          <table:table-cell table:style-name="ce24" office:value-type="string">
            <text:p>Nota1</text:p>
          </table:table-cell>
          <table:table-cell table:style-name="ce24" office:value-type="string">
            <text:p>Nota2</text:p>
          </table:table-cell>
          <table:table-cell table:style-name="ce24" office:value-type="string">
            <text:p>Nota3</text:p>
          </table:table-cell>
          <table:table-cell table:style-name="ce24" office:value-type="string">
            <text:p>Repos</text:p>
          </table:table-cell>
          <table:table-cell table:style-name="ce24" office:value-type="string">
            <text:p>MP</text:p>
          </table:table-cell>
          <table:table-cell table:style-name="ce24" office:value-type="string">
            <text:p>PF</text:p>
          </table:table-cell>
          <table:table-cell table:style-name="ce24" office:value-type="string">
            <text:p>MF</text:p>
          </table:table-cell>
          <table:table-cell table:style-name="ce24" office:value-type="string">
            <text:p>Sit</text:p>
          </table:table-cell>
          <table:table-cell table:style-name="ce24" office:value-type="string">
            <text:p>NPF</text:p>
          </table:table-cell>
          <table:table-cell table:style-name="ce24" office:value-type="string">
            <text:p>Apv</text:p>
          </table:table-cell>
          <table:table-cell table:style-name="ce24" office:value-type="string">
            <text:p>Rep</text:p>
          </table:table-cell>
          <table:table-cell table:style-name="ce24" office:value-type="string">
            <text:p>RpF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1">
            <text:p>1</text:p>
          </table:table-cell>
          <table:table-cell table:style-name="ce11" office:value-type="float" office:value="11228588">
            <text:p>11228588</text:p>
          </table:table-cell>
          <table:table-cell table:style-name="ce12" office:value-type="string">
            <text:p>ADRYEL VASCONCELOS NEVES C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7]&lt;15;IF(OR(AND([.G7]=&quot; &quot;;[.H7]=&quot;&quot;);AND([.G7]=&quot;&quot;;[.I7]=&quot;&quot;);AND([.G7]=&quot;&quot;;[.J7]=&quot;&quot;);AND([.H7]=&quot;&quot;;[.I7]=&quot;&quot;);AND([.H7]=&quot;&quot;;[.J7]=&quot;&quot;);AND([.I7]=&quot;&quot;;[.J7]=&quot;&quot;));&quot;&quot;;IF([.G7]=&quot;&quot;;([.J7]+[.H7]+[.I7])/3;IF([.H7]=&quot;&quot;;([.G7]+[.I7]+[.J7])/3;IF([.I7]=&quot;&quot;;([.G7]+[.H7]+[.J7])/3;([.G7]+[.H7]+[.I7])/3))));&quot;&quot;)" office:value-type="float" office:value="5">
            <text:p>5,0</text:p>
          </table:table-cell>
          <table:table-cell table:style-name="ce25"/>
          <table:table-cell table:style-name="ce29" table:formula="of:=IF([.K7]&lt;7;IF([.K7]&lt;4;[.K7];IF([.L7]=&quot;&quot;;&quot;&quot;;ROUND(([.K7]*6+[.L7]*4)/10;1)));[.K7])">
            <text:p/>
          </table:table-cell>
          <table:table-cell table:style-name="ce32" table:formula="of:=IF([.F7]&lt;15;IF([.M7]=&quot;&quot;;&quot;I&quot;;IF([.M7]&lt;5;&quot;R&quot;;&quot;A&quot;));&quot;RF&quot;)" office:value-type="string" office:string-value="I">
            <text:p>I</text:p>
          </table:table-cell>
          <table:table-cell table:style-name="ce29" table:formula="of:=IF([.K7]&lt;7;IF([.K7]&lt;4;&quot;&quot;;(50-[.K7]*6)/4);&quot;&quot;)" office:value-type="float" office:value="5">
            <text:p>5,0</text:p>
          </table:table-cell>
          <table:table-cell table:style-name="ce28" table:formula="of:=IF([.N7]=&quot;A&quot;;1;0)" office:value-type="float" office:value="0">
            <text:p>0</text:p>
          </table:table-cell>
          <table:table-cell table:style-name="ce28" table:formula="of:=IF([.N7]=&quot;R&quot;;1;0)" office:value-type="float" office:value="0">
            <text:p>0</text:p>
          </table:table-cell>
          <table:table-cell table:style-name="ce28" table:formula="of:=IF([.N7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2">
            <text:p>2</text:p>
          </table:table-cell>
          <table:table-cell table:style-name="ce11" office:value-type="float" office:value="11228511">
            <text:p>11228511</text:p>
          </table:table-cell>
          <table:table-cell table:style-name="ce13" office:value-type="string">
            <text:p>ALANNA FEIJO DOS SANTOS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8]&lt;15;IF(OR(AND([.G8]=&quot; &quot;;[.H8]=&quot;&quot;);AND([.G8]=&quot;&quot;;[.I8]=&quot;&quot;);AND([.G8]=&quot;&quot;;[.J8]=&quot;&quot;);AND([.H8]=&quot;&quot;;[.I8]=&quot;&quot;);AND([.H8]=&quot;&quot;;[.J8]=&quot;&quot;);AND([.I8]=&quot;&quot;;[.J8]=&quot;&quot;));&quot;&quot;;IF([.G8]=&quot;&quot;;([.J8]+[.H8]+[.I8])/3;IF([.H8]=&quot;&quot;;([.G8]+[.I8]+[.J8])/3;IF([.I8]=&quot;&quot;;([.G8]+[.H8]+[.J8])/3;([.G8]+[.H8]+[.I8])/3))));&quot;&quot;)" office:value-type="float" office:value="5">
            <text:p>5,0</text:p>
          </table:table-cell>
          <table:table-cell table:style-name="ce26"/>
          <table:table-cell table:style-name="ce30" table:formula="of:=IF([.K8]&lt;7;IF([.K8]&lt;4;[.K8];IF([.L8]=&quot;&quot;;&quot;&quot;;ROUND(([.K8]*6+[.L8]*4)/10;1)));[.K8])">
            <text:p/>
          </table:table-cell>
          <table:table-cell table:style-name="ce33" table:formula="of:=IF([.F8]&lt;15;IF([.M8]=&quot;&quot;;&quot;I&quot;;IF([.M8]&lt;5;&quot;R&quot;;&quot;A&quot;));&quot;RF&quot;)" office:value-type="string" office:string-value="I">
            <text:p>I</text:p>
          </table:table-cell>
          <table:table-cell table:style-name="ce30" table:formula="of:=IF([.K8]&lt;7;IF([.K8]&lt;4;&quot;&quot;;(50-[.K8]*6)/4);&quot;&quot;)" office:value-type="float" office:value="5">
            <text:p>5,0</text:p>
          </table:table-cell>
          <table:table-cell table:style-name="ce34" table:formula="of:=IF([.N8]=&quot;A&quot;;1;0)" office:value-type="float" office:value="0">
            <text:p>0</text:p>
          </table:table-cell>
          <table:table-cell table:style-name="ce34" table:formula="of:=IF([.N8]=&quot;R&quot;;1;0)" office:value-type="float" office:value="0">
            <text:p>0</text:p>
          </table:table-cell>
          <table:table-cell table:style-name="ce34" table:formula="of:=IF([.N8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3">
            <text:p>3</text:p>
          </table:table-cell>
          <table:table-cell table:style-name="ce11" office:value-type="float" office:value="11111965">
            <text:p>11111965</text:p>
          </table:table-cell>
          <table:table-cell table:style-name="ce12" office:value-type="string">
            <text:p>ALEX DA SILVA CAVALCANTE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9]&lt;15;IF(OR(AND([.G9]=&quot; &quot;;[.H9]=&quot;&quot;);AND([.G9]=&quot;&quot;;[.I9]=&quot;&quot;);AND([.G9]=&quot;&quot;;[.J9]=&quot;&quot;);AND([.H9]=&quot;&quot;;[.I9]=&quot;&quot;);AND([.H9]=&quot;&quot;;[.J9]=&quot;&quot;);AND([.I9]=&quot;&quot;;[.J9]=&quot;&quot;));&quot;&quot;;IF([.G9]=&quot;&quot;;([.J9]+[.H9]+[.I9])/3;IF([.H9]=&quot;&quot;;([.G9]+[.I9]+[.J9])/3;IF([.I9]=&quot;&quot;;([.G9]+[.H9]+[.J9])/3;([.G9]+[.H9]+[.I9])/3))));&quot;&quot;)" office:value-type="float" office:value="5">
            <text:p>5,0</text:p>
          </table:table-cell>
          <table:table-cell table:style-name="ce25"/>
          <table:table-cell table:style-name="ce29" table:formula="of:=IF([.K9]&lt;7;IF([.K9]&lt;4;[.K9];IF([.L9]=&quot;&quot;;&quot;&quot;;ROUND(([.K9]*6+[.L9]*4)/10;1)));[.K9])">
            <text:p/>
          </table:table-cell>
          <table:table-cell table:style-name="ce32" table:formula="of:=IF([.F9]&lt;15;IF([.M9]=&quot;&quot;;&quot;I&quot;;IF([.M9]&lt;5;&quot;R&quot;;&quot;A&quot;));&quot;RF&quot;)" office:value-type="string" office:string-value="I">
            <text:p>I</text:p>
          </table:table-cell>
          <table:table-cell table:style-name="ce29" table:formula="of:=IF([.K9]&lt;7;IF([.K9]&lt;4;&quot;&quot;;(50-[.K9]*6)/4);&quot;&quot;)" office:value-type="float" office:value="5">
            <text:p>5,0</text:p>
          </table:table-cell>
          <table:table-cell table:style-name="ce28" table:formula="of:=IF([.N9]=&quot;A&quot;;1;0)" office:value-type="float" office:value="0">
            <text:p>0</text:p>
          </table:table-cell>
          <table:table-cell table:style-name="ce28" table:formula="of:=IF([.N9]=&quot;R&quot;;1;0)" office:value-type="float" office:value="0">
            <text:p>0</text:p>
          </table:table-cell>
          <table:table-cell table:style-name="ce28" table:formula="of:=IF([.N9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4">
            <text:p>4</text:p>
          </table:table-cell>
          <table:table-cell table:style-name="ce11" office:value-type="float" office:value="11218964">
            <text:p>11218964</text:p>
          </table:table-cell>
          <table:table-cell table:style-name="ce13" office:value-type="string">
            <text:p>ALEXANDRE DA SILVA GURGEL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10]&lt;15;IF(OR(AND([.G10]=&quot; &quot;;[.H10]=&quot;&quot;);AND([.G10]=&quot;&quot;;[.I10]=&quot;&quot;);AND([.G10]=&quot;&quot;;[.J10]=&quot;&quot;);AND([.H10]=&quot;&quot;;[.I10]=&quot;&quot;);AND([.H10]=&quot;&quot;;[.J10]=&quot;&quot;);AND([.I10]=&quot;&quot;;[.J10]=&quot;&quot;));&quot;&quot;;IF([.G10]=&quot;&quot;;([.J10]+[.H10]+[.I10])/3;IF([.H10]=&quot;&quot;;([.G10]+[.I10]+[.J10])/3;IF([.I10]=&quot;&quot;;([.G10]+[.H10]+[.J10])/3;([.G10]+[.H10]+[.I10])/3))));&quot;&quot;)" office:value-type="float" office:value="5">
            <text:p>5,0</text:p>
          </table:table-cell>
          <table:table-cell table:style-name="ce26"/>
          <table:table-cell table:style-name="ce30" table:formula="of:=IF([.K10]&lt;7;IF([.K10]&lt;4;[.K10];IF([.L10]=&quot;&quot;;&quot;&quot;;ROUND(([.K10]*6+[.L10]*4)/10;1)));[.K10])">
            <text:p/>
          </table:table-cell>
          <table:table-cell table:style-name="ce33" table:formula="of:=IF([.F10]&lt;15;IF([.M10]=&quot;&quot;;&quot;I&quot;;IF([.M10]&lt;5;&quot;R&quot;;&quot;A&quot;));&quot;RF&quot;)" office:value-type="string" office:string-value="I">
            <text:p>I</text:p>
          </table:table-cell>
          <table:table-cell table:style-name="ce30" table:formula="of:=IF([.K10]&lt;7;IF([.K10]&lt;4;&quot;&quot;;(50-[.K10]*6)/4);&quot;&quot;)" office:value-type="float" office:value="5">
            <text:p>5,0</text:p>
          </table:table-cell>
          <table:table-cell table:style-name="ce34" table:formula="of:=IF([.N10]=&quot;A&quot;;1;0)" office:value-type="float" office:value="0">
            <text:p>0</text:p>
          </table:table-cell>
          <table:table-cell table:style-name="ce34" table:formula="of:=IF([.N10]=&quot;R&quot;;1;0)" office:value-type="float" office:value="0">
            <text:p>0</text:p>
          </table:table-cell>
          <table:table-cell table:style-name="ce34" table:formula="of:=IF([.N10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5">
            <text:p>5</text:p>
          </table:table-cell>
          <table:table-cell table:style-name="ce11" office:value-type="float" office:value="11228211">
            <text:p>11228211</text:p>
          </table:table-cell>
          <table:table-cell table:style-name="ce12" office:value-type="string">
            <text:p>ALEXANDRE PINHEIRO DE FREI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11]&lt;15;IF(OR(AND([.G11]=&quot; &quot;;[.H11]=&quot;&quot;);AND([.G11]=&quot;&quot;;[.I11]=&quot;&quot;);AND([.G11]=&quot;&quot;;[.J11]=&quot;&quot;);AND([.H11]=&quot;&quot;;[.I11]=&quot;&quot;);AND([.H11]=&quot;&quot;;[.J11]=&quot;&quot;);AND([.I11]=&quot;&quot;;[.J11]=&quot;&quot;));&quot;&quot;;IF([.G11]=&quot;&quot;;([.J11]+[.H11]+[.I11])/3;IF([.H11]=&quot;&quot;;([.G11]+[.I11]+[.J11])/3;IF([.I11]=&quot;&quot;;([.G11]+[.H11]+[.J11])/3;([.G11]+[.H11]+[.I11])/3))));&quot;&quot;)" office:value-type="float" office:value="5">
            <text:p>5,0</text:p>
          </table:table-cell>
          <table:table-cell table:style-name="ce25"/>
          <table:table-cell table:style-name="ce29" table:formula="of:=IF([.K11]&lt;7;IF([.K11]&lt;4;[.K11];IF([.L11]=&quot;&quot;;&quot;&quot;;ROUND(([.K11]*6+[.L11]*4)/10;1)));[.K11])">
            <text:p/>
          </table:table-cell>
          <table:table-cell table:style-name="ce32" table:formula="of:=IF([.F11]&lt;15;IF([.M11]=&quot;&quot;;&quot;I&quot;;IF([.M11]&lt;5;&quot;R&quot;;&quot;A&quot;));&quot;RF&quot;)" office:value-type="string" office:string-value="I">
            <text:p>I</text:p>
          </table:table-cell>
          <table:table-cell table:style-name="ce29" table:formula="of:=IF([.K11]&lt;7;IF([.K11]&lt;4;&quot;&quot;;(50-[.K11]*6)/4);&quot;&quot;)" office:value-type="float" office:value="5">
            <text:p>5,0</text:p>
          </table:table-cell>
          <table:table-cell table:style-name="ce28" table:formula="of:=IF([.N11]=&quot;A&quot;;1;0)" office:value-type="float" office:value="0">
            <text:p>0</text:p>
          </table:table-cell>
          <table:table-cell table:style-name="ce28" table:formula="of:=IF([.N11]=&quot;R&quot;;1;0)" office:value-type="float" office:value="0">
            <text:p>0</text:p>
          </table:table-cell>
          <table:table-cell table:style-name="ce28" table:formula="of:=IF([.N11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6">
            <text:p>6</text:p>
          </table:table-cell>
          <table:table-cell table:style-name="ce11" office:value-type="float" office:value="10911537">
            <text:p>10911537</text:p>
          </table:table-cell>
          <table:table-cell table:style-name="ce13" office:value-type="string">
            <text:p>ALINE BATISTA XAVIER</text:p>
          </table:table-cell>
          <table:table-cell table:style-name="ce19"/>
          <table:table-cell table:number-columns-repeated="4" table:style-name="ce26"/>
          <table:table-cell table:style-name="ce30" table:formula="of:=IF([.F12]&lt;15;IF(OR(AND([.G12]=&quot; &quot;;[.H12]=&quot;&quot;);AND([.G12]=&quot;&quot;;[.I12]=&quot;&quot;);AND([.G12]=&quot;&quot;;[.J12]=&quot;&quot;);AND([.H12]=&quot;&quot;;[.I12]=&quot;&quot;);AND([.H12]=&quot;&quot;;[.J12]=&quot;&quot;);AND([.I12]=&quot;&quot;;[.J12]=&quot;&quot;));&quot;&quot;;IF([.G12]=&quot;&quot;;([.J12]+[.H12]+[.I12])/3;IF([.H12]=&quot;&quot;;([.G12]+[.I12]+[.J12])/3;IF([.I12]=&quot;&quot;;([.G12]+[.H12]+[.J12])/3;([.G12]+[.H12]+[.I12])/3))));&quot;&quot;)">
            <text:p/>
          </table:table-cell>
          <table:table-cell table:style-name="ce26"/>
          <table:table-cell table:style-name="ce30" table:formula="of:=IF([.K12]&lt;7;IF([.K12]&lt;4;[.K12];IF([.L12]=&quot;&quot;;&quot;&quot;;ROUND(([.K12]*6+[.L12]*4)/10;1)));[.K12])">
            <text:p/>
          </table:table-cell>
          <table:table-cell table:style-name="ce33" table:formula="of:=IF([.F12]&lt;15;IF([.M12]=&quot;&quot;;&quot;I&quot;;IF([.M12]&lt;5;&quot;R&quot;;&quot;A&quot;));&quot;RF&quot;)" office:value-type="string" office:string-value="I">
            <text:p>I</text:p>
          </table:table-cell>
          <table:table-cell table:style-name="ce30" table:formula="of:=IF([.K12]&lt;7;IF([.K12]&lt;4;&quot;&quot;;(50-[.K12]*6)/4);&quot;&quot;)">
            <text:p/>
          </table:table-cell>
          <table:table-cell table:style-name="ce34" table:formula="of:=IF([.N12]=&quot;A&quot;;1;0)" office:value-type="float" office:value="0">
            <text:p>0</text:p>
          </table:table-cell>
          <table:table-cell table:style-name="ce34" table:formula="of:=IF([.N12]=&quot;R&quot;;1;0)" office:value-type="float" office:value="0">
            <text:p>0</text:p>
          </table:table-cell>
          <table:table-cell table:style-name="ce34" table:formula="of:=IF([.N12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7">
            <text:p>7</text:p>
          </table:table-cell>
          <table:table-cell table:style-name="ce11" office:value-type="float" office:value="11210025">
            <text:p>11210025</text:p>
          </table:table-cell>
          <table:table-cell table:style-name="ce12" office:value-type="string">
            <text:p>ALINE DA SILVA OLIVEIRA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13]&lt;15;IF(OR(AND([.G13]=&quot; &quot;;[.H13]=&quot;&quot;);AND([.G13]=&quot;&quot;;[.I13]=&quot;&quot;);AND([.G13]=&quot;&quot;;[.J13]=&quot;&quot;);AND([.H13]=&quot;&quot;;[.I13]=&quot;&quot;);AND([.H13]=&quot;&quot;;[.J13]=&quot;&quot;);AND([.I13]=&quot;&quot;;[.J13]=&quot;&quot;));&quot;&quot;;IF([.G13]=&quot;&quot;;([.J13]+[.H13]+[.I13])/3;IF([.H13]=&quot;&quot;;([.G13]+[.I13]+[.J13])/3;IF([.I13]=&quot;&quot;;([.G13]+[.H13]+[.J13])/3;([.G13]+[.H13]+[.I13])/3))));&quot;&quot;)" office:value-type="float" office:value="5">
            <text:p>5,0</text:p>
          </table:table-cell>
          <table:table-cell table:style-name="ce25"/>
          <table:table-cell table:style-name="ce29" table:formula="of:=IF([.K13]&lt;7;IF([.K13]&lt;4;[.K13];IF([.L13]=&quot;&quot;;&quot;&quot;;ROUND(([.K13]*6+[.L13]*4)/10;1)));[.K13])">
            <text:p/>
          </table:table-cell>
          <table:table-cell table:style-name="ce32" table:formula="of:=IF([.F13]&lt;15;IF([.M13]=&quot;&quot;;&quot;I&quot;;IF([.M13]&lt;5;&quot;R&quot;;&quot;A&quot;));&quot;RF&quot;)" office:value-type="string" office:string-value="I">
            <text:p>I</text:p>
          </table:table-cell>
          <table:table-cell table:style-name="ce29" table:formula="of:=IF([.K13]&lt;7;IF([.K13]&lt;4;&quot;&quot;;(50-[.K13]*6)/4);&quot;&quot;)" office:value-type="float" office:value="5">
            <text:p>5,0</text:p>
          </table:table-cell>
          <table:table-cell table:style-name="ce28" table:formula="of:=IF([.N13]=&quot;A&quot;;1;0)" office:value-type="float" office:value="0">
            <text:p>0</text:p>
          </table:table-cell>
          <table:table-cell table:style-name="ce28" table:formula="of:=IF([.N13]=&quot;R&quot;;1;0)" office:value-type="float" office:value="0">
            <text:p>0</text:p>
          </table:table-cell>
          <table:table-cell table:style-name="ce28" table:formula="of:=IF([.N13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8">
            <text:p>8</text:p>
          </table:table-cell>
          <table:table-cell table:style-name="ce11" office:value-type="float" office:value="11121514">
            <text:p>11121514</text:p>
          </table:table-cell>
          <table:table-cell table:style-name="ce13" office:value-type="string">
            <text:p>ALTAIR JUSSADIR DA SILVA P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14]&lt;15;IF(OR(AND([.G14]=&quot; &quot;;[.H14]=&quot;&quot;);AND([.G14]=&quot;&quot;;[.I14]=&quot;&quot;);AND([.G14]=&quot;&quot;;[.J14]=&quot;&quot;);AND([.H14]=&quot;&quot;;[.I14]=&quot;&quot;);AND([.H14]=&quot;&quot;;[.J14]=&quot;&quot;);AND([.I14]=&quot;&quot;;[.J14]=&quot;&quot;));&quot;&quot;;IF([.G14]=&quot;&quot;;([.J14]+[.H14]+[.I14])/3;IF([.H14]=&quot;&quot;;([.G14]+[.I14]+[.J14])/3;IF([.I14]=&quot;&quot;;([.G14]+[.H14]+[.J14])/3;([.G14]+[.H14]+[.I14])/3))));&quot;&quot;)" office:value-type="float" office:value="5">
            <text:p>5,0</text:p>
          </table:table-cell>
          <table:table-cell table:style-name="ce26"/>
          <table:table-cell table:style-name="ce30" table:formula="of:=IF([.K14]&lt;7;IF([.K14]&lt;4;[.K14];IF([.L14]=&quot;&quot;;&quot;&quot;;ROUND(([.K14]*6+[.L14]*4)/10;1)));[.K14])">
            <text:p/>
          </table:table-cell>
          <table:table-cell table:style-name="ce33" table:formula="of:=IF([.F14]&lt;15;IF([.M14]=&quot;&quot;;&quot;I&quot;;IF([.M14]&lt;5;&quot;R&quot;;&quot;A&quot;));&quot;RF&quot;)" office:value-type="string" office:string-value="I">
            <text:p>I</text:p>
          </table:table-cell>
          <table:table-cell table:style-name="ce30" table:formula="of:=IF([.K14]&lt;7;IF([.K14]&lt;4;&quot;&quot;;(50-[.K14]*6)/4);&quot;&quot;)" office:value-type="float" office:value="5">
            <text:p>5,0</text:p>
          </table:table-cell>
          <table:table-cell table:style-name="ce34" table:formula="of:=IF([.N14]=&quot;A&quot;;1;0)" office:value-type="float" office:value="0">
            <text:p>0</text:p>
          </table:table-cell>
          <table:table-cell table:style-name="ce34" table:formula="of:=IF([.N14]=&quot;R&quot;;1;0)" office:value-type="float" office:value="0">
            <text:p>0</text:p>
          </table:table-cell>
          <table:table-cell table:style-name="ce34" table:formula="of:=IF([.N14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9">
            <text:p>9</text:p>
          </table:table-cell>
          <table:table-cell table:style-name="ce11" office:value-type="float" office:value="11210028">
            <text:p>11210028</text:p>
          </table:table-cell>
          <table:table-cell table:style-name="ce12" office:value-type="string">
            <text:p>ANDRESSA SALES DE OLIVEIRA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15]&lt;15;IF(OR(AND([.G15]=&quot; &quot;;[.H15]=&quot;&quot;);AND([.G15]=&quot;&quot;;[.I15]=&quot;&quot;);AND([.G15]=&quot;&quot;;[.J15]=&quot;&quot;);AND([.H15]=&quot;&quot;;[.I15]=&quot;&quot;);AND([.H15]=&quot;&quot;;[.J15]=&quot;&quot;);AND([.I15]=&quot;&quot;;[.J15]=&quot;&quot;));&quot;&quot;;IF([.G15]=&quot;&quot;;([.J15]+[.H15]+[.I15])/3;IF([.H15]=&quot;&quot;;([.G15]+[.I15]+[.J15])/3;IF([.I15]=&quot;&quot;;([.G15]+[.H15]+[.J15])/3;([.G15]+[.H15]+[.I15])/3))));&quot;&quot;)" office:value-type="float" office:value="5">
            <text:p>5,0</text:p>
          </table:table-cell>
          <table:table-cell table:style-name="ce25"/>
          <table:table-cell table:style-name="ce29" table:formula="of:=IF([.K15]&lt;7;IF([.K15]&lt;4;[.K15];IF([.L15]=&quot;&quot;;&quot;&quot;;ROUND(([.K15]*6+[.L15]*4)/10;1)));[.K15])">
            <text:p/>
          </table:table-cell>
          <table:table-cell table:style-name="ce32" table:formula="of:=IF([.F15]&lt;15;IF([.M15]=&quot;&quot;;&quot;I&quot;;IF([.M15]&lt;5;&quot;R&quot;;&quot;A&quot;));&quot;RF&quot;)" office:value-type="string" office:string-value="I">
            <text:p>I</text:p>
          </table:table-cell>
          <table:table-cell table:style-name="ce29" table:formula="of:=IF([.K15]&lt;7;IF([.K15]&lt;4;&quot;&quot;;(50-[.K15]*6)/4);&quot;&quot;)" office:value-type="float" office:value="5">
            <text:p>5,0</text:p>
          </table:table-cell>
          <table:table-cell table:style-name="ce28" table:formula="of:=IF([.N15]=&quot;A&quot;;1;0)" office:value-type="float" office:value="0">
            <text:p>0</text:p>
          </table:table-cell>
          <table:table-cell table:style-name="ce28" table:formula="of:=IF([.N15]=&quot;R&quot;;1;0)" office:value-type="float" office:value="0">
            <text:p>0</text:p>
          </table:table-cell>
          <table:table-cell table:style-name="ce28" table:formula="of:=IF([.N15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10">
            <text:p>10</text:p>
          </table:table-cell>
          <table:table-cell table:style-name="ce11" office:value-type="float" office:value="11221240">
            <text:p>11221240</text:p>
          </table:table-cell>
          <table:table-cell table:style-name="ce13" office:value-type="string">
            <text:p>ANGELINA STHEPHANNY DA SIL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16]&lt;15;IF(OR(AND([.G16]=&quot; &quot;;[.H16]=&quot;&quot;);AND([.G16]=&quot;&quot;;[.I16]=&quot;&quot;);AND([.G16]=&quot;&quot;;[.J16]=&quot;&quot;);AND([.H16]=&quot;&quot;;[.I16]=&quot;&quot;);AND([.H16]=&quot;&quot;;[.J16]=&quot;&quot;);AND([.I16]=&quot;&quot;;[.J16]=&quot;&quot;));&quot;&quot;;IF([.G16]=&quot;&quot;;([.J16]+[.H16]+[.I16])/3;IF([.H16]=&quot;&quot;;([.G16]+[.I16]+[.J16])/3;IF([.I16]=&quot;&quot;;([.G16]+[.H16]+[.J16])/3;([.G16]+[.H16]+[.I16])/3))));&quot;&quot;)" office:value-type="float" office:value="5">
            <text:p>5,0</text:p>
          </table:table-cell>
          <table:table-cell table:style-name="ce26"/>
          <table:table-cell table:style-name="ce30" table:formula="of:=IF([.K16]&lt;7;IF([.K16]&lt;4;[.K16];IF([.L16]=&quot;&quot;;&quot;&quot;;ROUND(([.K16]*6+[.L16]*4)/10;1)));[.K16])">
            <text:p/>
          </table:table-cell>
          <table:table-cell table:style-name="ce33" table:formula="of:=IF([.F16]&lt;15;IF([.M16]=&quot;&quot;;&quot;I&quot;;IF([.M16]&lt;5;&quot;R&quot;;&quot;A&quot;));&quot;RF&quot;)" office:value-type="string" office:string-value="I">
            <text:p>I</text:p>
          </table:table-cell>
          <table:table-cell table:style-name="ce30" table:formula="of:=IF([.K16]&lt;7;IF([.K16]&lt;4;&quot;&quot;;(50-[.K16]*6)/4);&quot;&quot;)" office:value-type="float" office:value="5">
            <text:p>5,0</text:p>
          </table:table-cell>
          <table:table-cell table:style-name="ce34" table:formula="of:=IF([.N16]=&quot;A&quot;;1;0)" office:value-type="float" office:value="0">
            <text:p>0</text:p>
          </table:table-cell>
          <table:table-cell table:style-name="ce34" table:formula="of:=IF([.N16]=&quot;R&quot;;1;0)" office:value-type="float" office:value="0">
            <text:p>0</text:p>
          </table:table-cell>
          <table:table-cell table:style-name="ce34" table:formula="of:=IF([.N16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11">
            <text:p>11</text:p>
          </table:table-cell>
          <table:table-cell table:style-name="ce11" office:value-type="float" office:value="11121393">
            <text:p>11121393</text:p>
          </table:table-cell>
          <table:table-cell table:style-name="ce12" office:value-type="string">
            <text:p>ANNA PAULA DIONISIO RAMOS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17]&lt;15;IF(OR(AND([.G17]=&quot; &quot;;[.H17]=&quot;&quot;);AND([.G17]=&quot;&quot;;[.I17]=&quot;&quot;);AND([.G17]=&quot;&quot;;[.J17]=&quot;&quot;);AND([.H17]=&quot;&quot;;[.I17]=&quot;&quot;);AND([.H17]=&quot;&quot;;[.J17]=&quot;&quot;);AND([.I17]=&quot;&quot;;[.J17]=&quot;&quot;));&quot;&quot;;IF([.G17]=&quot;&quot;;([.J17]+[.H17]+[.I17])/3;IF([.H17]=&quot;&quot;;([.G17]+[.I17]+[.J17])/3;IF([.I17]=&quot;&quot;;([.G17]+[.H17]+[.J17])/3;([.G17]+[.H17]+[.I17])/3))));&quot;&quot;)" office:value-type="float" office:value="5">
            <text:p>5,0</text:p>
          </table:table-cell>
          <table:table-cell table:style-name="ce25"/>
          <table:table-cell table:style-name="ce29" table:formula="of:=IF([.K17]&lt;7;IF([.K17]&lt;4;[.K17];IF([.L17]=&quot;&quot;;&quot;&quot;;ROUND(([.K17]*6+[.L17]*4)/10;1)));[.K17])">
            <text:p/>
          </table:table-cell>
          <table:table-cell table:style-name="ce32" table:formula="of:=IF([.F17]&lt;15;IF([.M17]=&quot;&quot;;&quot;I&quot;;IF([.M17]&lt;5;&quot;R&quot;;&quot;A&quot;));&quot;RF&quot;)" office:value-type="string" office:string-value="I">
            <text:p>I</text:p>
          </table:table-cell>
          <table:table-cell table:style-name="ce29" table:formula="of:=IF([.K17]&lt;7;IF([.K17]&lt;4;&quot;&quot;;(50-[.K17]*6)/4);&quot;&quot;)" office:value-type="float" office:value="5">
            <text:p>5,0</text:p>
          </table:table-cell>
          <table:table-cell table:style-name="ce28" table:formula="of:=IF([.N17]=&quot;A&quot;;1;0)" office:value-type="float" office:value="0">
            <text:p>0</text:p>
          </table:table-cell>
          <table:table-cell table:style-name="ce28" table:formula="of:=IF([.N17]=&quot;R&quot;;1;0)" office:value-type="float" office:value="0">
            <text:p>0</text:p>
          </table:table-cell>
          <table:table-cell table:style-name="ce28" table:formula="of:=IF([.N17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12">
            <text:p>12</text:p>
          </table:table-cell>
          <table:table-cell table:style-name="ce11" office:value-type="float" office:value="11121911">
            <text:p>11121911</text:p>
          </table:table-cell>
          <table:table-cell table:style-name="ce13" office:value-type="string">
            <text:p>ANTONIO CEZAR VIEIRA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18]&lt;15;IF(OR(AND([.G18]=&quot; &quot;;[.H18]=&quot;&quot;);AND([.G18]=&quot;&quot;;[.I18]=&quot;&quot;);AND([.G18]=&quot;&quot;;[.J18]=&quot;&quot;);AND([.H18]=&quot;&quot;;[.I18]=&quot;&quot;);AND([.H18]=&quot;&quot;;[.J18]=&quot;&quot;);AND([.I18]=&quot;&quot;;[.J18]=&quot;&quot;));&quot;&quot;;IF([.G18]=&quot;&quot;;([.J18]+[.H18]+[.I18])/3;IF([.H18]=&quot;&quot;;([.G18]+[.I18]+[.J18])/3;IF([.I18]=&quot;&quot;;([.G18]+[.H18]+[.J18])/3;([.G18]+[.H18]+[.I18])/3))));&quot;&quot;)" office:value-type="float" office:value="5">
            <text:p>5,0</text:p>
          </table:table-cell>
          <table:table-cell table:style-name="ce26"/>
          <table:table-cell table:style-name="ce30" table:formula="of:=IF([.K18]&lt;7;IF([.K18]&lt;4;[.K18];IF([.L18]=&quot;&quot;;&quot;&quot;;ROUND(([.K18]*6+[.L18]*4)/10;1)));[.K18])">
            <text:p/>
          </table:table-cell>
          <table:table-cell table:style-name="ce33" table:formula="of:=IF([.F18]&lt;15;IF([.M18]=&quot;&quot;;&quot;I&quot;;IF([.M18]&lt;5;&quot;R&quot;;&quot;A&quot;));&quot;RF&quot;)" office:value-type="string" office:string-value="I">
            <text:p>I</text:p>
          </table:table-cell>
          <table:table-cell table:style-name="ce30" table:formula="of:=IF([.K18]&lt;7;IF([.K18]&lt;4;&quot;&quot;;(50-[.K18]*6)/4);&quot;&quot;)" office:value-type="float" office:value="5">
            <text:p>5,0</text:p>
          </table:table-cell>
          <table:table-cell table:style-name="ce34" table:formula="of:=IF([.N18]=&quot;A&quot;;1;0)" office:value-type="float" office:value="0">
            <text:p>0</text:p>
          </table:table-cell>
          <table:table-cell table:style-name="ce34" table:formula="of:=IF([.N18]=&quot;R&quot;;1;0)" office:value-type="float" office:value="0">
            <text:p>0</text:p>
          </table:table-cell>
          <table:table-cell table:style-name="ce34" table:formula="of:=IF([.N18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13">
            <text:p>13</text:p>
          </table:table-cell>
          <table:table-cell table:style-name="ce11" office:value-type="float" office:value="11121216">
            <text:p>11121216</text:p>
          </table:table-cell>
          <table:table-cell table:style-name="ce12" office:value-type="string">
            <text:p>ARTHUR CESAR DE ASSIS CHAC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19]&lt;15;IF(OR(AND([.G19]=&quot; &quot;;[.H19]=&quot;&quot;);AND([.G19]=&quot;&quot;;[.I19]=&quot;&quot;);AND([.G19]=&quot;&quot;;[.J19]=&quot;&quot;);AND([.H19]=&quot;&quot;;[.I19]=&quot;&quot;);AND([.H19]=&quot;&quot;;[.J19]=&quot;&quot;);AND([.I19]=&quot;&quot;;[.J19]=&quot;&quot;));&quot;&quot;;IF([.G19]=&quot;&quot;;([.J19]+[.H19]+[.I19])/3;IF([.H19]=&quot;&quot;;([.G19]+[.I19]+[.J19])/3;IF([.I19]=&quot;&quot;;([.G19]+[.H19]+[.J19])/3;([.G19]+[.H19]+[.I19])/3))));&quot;&quot;)" office:value-type="float" office:value="5">
            <text:p>5,0</text:p>
          </table:table-cell>
          <table:table-cell table:style-name="ce25"/>
          <table:table-cell table:style-name="ce29" table:formula="of:=IF([.K19]&lt;7;IF([.K19]&lt;4;[.K19];IF([.L19]=&quot;&quot;;&quot;&quot;;ROUND(([.K19]*6+[.L19]*4)/10;1)));[.K19])">
            <text:p/>
          </table:table-cell>
          <table:table-cell table:style-name="ce32" table:formula="of:=IF([.F19]&lt;15;IF([.M19]=&quot;&quot;;&quot;I&quot;;IF([.M19]&lt;5;&quot;R&quot;;&quot;A&quot;));&quot;RF&quot;)" office:value-type="string" office:string-value="I">
            <text:p>I</text:p>
          </table:table-cell>
          <table:table-cell table:style-name="ce29" table:formula="of:=IF([.K19]&lt;7;IF([.K19]&lt;4;&quot;&quot;;(50-[.K19]*6)/4);&quot;&quot;)" office:value-type="float" office:value="5">
            <text:p>5,0</text:p>
          </table:table-cell>
          <table:table-cell table:style-name="ce28" table:formula="of:=IF([.N19]=&quot;A&quot;;1;0)" office:value-type="float" office:value="0">
            <text:p>0</text:p>
          </table:table-cell>
          <table:table-cell table:style-name="ce28" table:formula="of:=IF([.N19]=&quot;R&quot;;1;0)" office:value-type="float" office:value="0">
            <text:p>0</text:p>
          </table:table-cell>
          <table:table-cell table:style-name="ce28" table:formula="of:=IF([.N19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14">
            <text:p>14</text:p>
          </table:table-cell>
          <table:table-cell table:style-name="ce11" office:value-type="float" office:value="11111446">
            <text:p>11111446</text:p>
          </table:table-cell>
          <table:table-cell table:style-name="ce13" office:value-type="string">
            <text:p>CAIO CESAR CHAVES MATTOS</text:p>
          </table:table-cell>
          <table:table-cell table:style-name="ce19"/>
          <table:table-cell table:style-name="ce26" office:value-type="float" office:value="5">
            <text:p>5,0</text:p>
          </table:table-cell>
          <table:table-cell table:number-columns-repeated="3" table:style-name="ce26"/>
          <table:table-cell table:style-name="ce30" table:formula="of:=IF([.F20]&lt;15;IF(OR(AND([.G20]=&quot; &quot;;[.H20]=&quot;&quot;);AND([.G20]=&quot;&quot;;[.I20]=&quot;&quot;);AND([.G20]=&quot;&quot;;[.J20]=&quot;&quot;);AND([.H20]=&quot;&quot;;[.I20]=&quot;&quot;);AND([.H20]=&quot;&quot;;[.J20]=&quot;&quot;);AND([.I20]=&quot;&quot;;[.J20]=&quot;&quot;));&quot;&quot;;IF([.G20]=&quot;&quot;;([.J20]+[.H20]+[.I20])/3;IF([.H20]=&quot;&quot;;([.G20]+[.I20]+[.J20])/3;IF([.I20]=&quot;&quot;;([.G20]+[.H20]+[.J20])/3;([.G20]+[.H20]+[.I20])/3))));&quot;&quot;)">
            <text:p/>
          </table:table-cell>
          <table:table-cell table:style-name="ce26"/>
          <table:table-cell table:style-name="ce30" table:formula="of:=IF([.K20]&lt;7;IF([.K20]&lt;4;[.K20];IF([.L20]=&quot;&quot;;&quot;&quot;;ROUND(([.K20]*6+[.L20]*4)/10;1)));[.K20])">
            <text:p/>
          </table:table-cell>
          <table:table-cell table:style-name="ce33" table:formula="of:=IF([.F20]&lt;15;IF([.M20]=&quot;&quot;;&quot;I&quot;;IF([.M20]&lt;5;&quot;R&quot;;&quot;A&quot;));&quot;RF&quot;)" office:value-type="string" office:string-value="I">
            <text:p>I</text:p>
          </table:table-cell>
          <table:table-cell table:style-name="ce30" table:formula="of:=IF([.K20]&lt;7;IF([.K20]&lt;4;&quot;&quot;;(50-[.K20]*6)/4);&quot;&quot;)">
            <text:p/>
          </table:table-cell>
          <table:table-cell table:style-name="ce34" table:formula="of:=IF([.N20]=&quot;A&quot;;1;0)" office:value-type="float" office:value="0">
            <text:p>0</text:p>
          </table:table-cell>
          <table:table-cell table:style-name="ce34" table:formula="of:=IF([.N20]=&quot;R&quot;;1;0)" office:value-type="float" office:value="0">
            <text:p>0</text:p>
          </table:table-cell>
          <table:table-cell table:style-name="ce34" table:formula="of:=IF([.N20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15">
            <text:p>15</text:p>
          </table:table-cell>
          <table:table-cell table:style-name="ce11" office:value-type="float" office:value="11121941">
            <text:p>11121941</text:p>
          </table:table-cell>
          <table:table-cell table:style-name="ce12" office:value-type="string">
            <text:p>CAMILLY MARTINS GAVIOLI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21]&lt;15;IF(OR(AND([.G21]=&quot; &quot;;[.H21]=&quot;&quot;);AND([.G21]=&quot;&quot;;[.I21]=&quot;&quot;);AND([.G21]=&quot;&quot;;[.J21]=&quot;&quot;);AND([.H21]=&quot;&quot;;[.I21]=&quot;&quot;);AND([.H21]=&quot;&quot;;[.J21]=&quot;&quot;);AND([.I21]=&quot;&quot;;[.J21]=&quot;&quot;));&quot;&quot;;IF([.G21]=&quot;&quot;;([.J21]+[.H21]+[.I21])/3;IF([.H21]=&quot;&quot;;([.G21]+[.I21]+[.J21])/3;IF([.I21]=&quot;&quot;;([.G21]+[.H21]+[.J21])/3;([.G21]+[.H21]+[.I21])/3))));&quot;&quot;)" office:value-type="float" office:value="5">
            <text:p>5,0</text:p>
          </table:table-cell>
          <table:table-cell table:style-name="ce25"/>
          <table:table-cell table:style-name="ce29" table:formula="of:=IF([.K21]&lt;7;IF([.K21]&lt;4;[.K21];IF([.L21]=&quot;&quot;;&quot;&quot;;ROUND(([.K21]*6+[.L21]*4)/10;1)));[.K21])">
            <text:p/>
          </table:table-cell>
          <table:table-cell table:style-name="ce32" table:formula="of:=IF([.F21]&lt;15;IF([.M21]=&quot;&quot;;&quot;I&quot;;IF([.M21]&lt;5;&quot;R&quot;;&quot;A&quot;));&quot;RF&quot;)" office:value-type="string" office:string-value="I">
            <text:p>I</text:p>
          </table:table-cell>
          <table:table-cell table:style-name="ce29" table:formula="of:=IF([.K21]&lt;7;IF([.K21]&lt;4;&quot;&quot;;(50-[.K21]*6)/4);&quot;&quot;)" office:value-type="float" office:value="5">
            <text:p>5,0</text:p>
          </table:table-cell>
          <table:table-cell table:style-name="ce28" table:formula="of:=IF([.N21]=&quot;A&quot;;1;0)" office:value-type="float" office:value="0">
            <text:p>0</text:p>
          </table:table-cell>
          <table:table-cell table:style-name="ce28" table:formula="of:=IF([.N21]=&quot;R&quot;;1;0)" office:value-type="float" office:value="0">
            <text:p>0</text:p>
          </table:table-cell>
          <table:table-cell table:style-name="ce28" table:formula="of:=IF([.N21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16">
            <text:p>16</text:p>
          </table:table-cell>
          <table:table-cell table:style-name="ce11" office:value-type="float" office:value="11218992">
            <text:p>11218992</text:p>
          </table:table-cell>
          <table:table-cell table:style-name="ce13" office:value-type="string">
            <text:p>CARLOS JÚNIOR DOS SANTOS N</text:p>
          </table:table-cell>
          <table:table-cell table:style-name="ce19"/>
          <table:table-cell table:style-name="ce26" office:value-type="float" office:value="5">
            <text:p>5,0</text:p>
          </table:table-cell>
          <table:table-cell table:number-columns-repeated="3" table:style-name="ce26"/>
          <table:table-cell table:style-name="ce30" table:formula="of:=IF([.F22]&lt;15;IF(OR(AND([.G22]=&quot; &quot;;[.H22]=&quot;&quot;);AND([.G22]=&quot;&quot;;[.I22]=&quot;&quot;);AND([.G22]=&quot;&quot;;[.J22]=&quot;&quot;);AND([.H22]=&quot;&quot;;[.I22]=&quot;&quot;);AND([.H22]=&quot;&quot;;[.J22]=&quot;&quot;);AND([.I22]=&quot;&quot;;[.J22]=&quot;&quot;));&quot;&quot;;IF([.G22]=&quot;&quot;;([.J22]+[.H22]+[.I22])/3;IF([.H22]=&quot;&quot;;([.G22]+[.I22]+[.J22])/3;IF([.I22]=&quot;&quot;;([.G22]+[.H22]+[.J22])/3;([.G22]+[.H22]+[.I22])/3))));&quot;&quot;)">
            <text:p/>
          </table:table-cell>
          <table:table-cell table:style-name="ce26"/>
          <table:table-cell table:style-name="ce30" table:formula="of:=IF([.K22]&lt;7;IF([.K22]&lt;4;[.K22];IF([.L22]=&quot;&quot;;&quot;&quot;;ROUND(([.K22]*6+[.L22]*4)/10;1)));[.K22])">
            <text:p/>
          </table:table-cell>
          <table:table-cell table:style-name="ce33" table:formula="of:=IF([.F22]&lt;15;IF([.M22]=&quot;&quot;;&quot;I&quot;;IF([.M22]&lt;5;&quot;R&quot;;&quot;A&quot;));&quot;RF&quot;)" office:value-type="string" office:string-value="I">
            <text:p>I</text:p>
          </table:table-cell>
          <table:table-cell table:style-name="ce30" table:formula="of:=IF([.K22]&lt;7;IF([.K22]&lt;4;&quot;&quot;;(50-[.K22]*6)/4);&quot;&quot;)">
            <text:p/>
          </table:table-cell>
          <table:table-cell table:style-name="ce34" table:formula="of:=IF([.N22]=&quot;A&quot;;1;0)" office:value-type="float" office:value="0">
            <text:p>0</text:p>
          </table:table-cell>
          <table:table-cell table:style-name="ce34" table:formula="of:=IF([.N22]=&quot;R&quot;;1;0)" office:value-type="float" office:value="0">
            <text:p>0</text:p>
          </table:table-cell>
          <table:table-cell table:style-name="ce34" table:formula="of:=IF([.N22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17">
            <text:p>17</text:p>
          </table:table-cell>
          <table:table-cell table:style-name="ce11" office:value-type="float" office:value="11218978">
            <text:p>11218978</text:p>
          </table:table-cell>
          <table:table-cell table:style-name="ce12" office:value-type="string">
            <text:p>DANILO FERREIRA QUEIROZ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23]&lt;15;IF(OR(AND([.G23]=&quot; &quot;;[.H23]=&quot;&quot;);AND([.G23]=&quot;&quot;;[.I23]=&quot;&quot;);AND([.G23]=&quot;&quot;;[.J23]=&quot;&quot;);AND([.H23]=&quot;&quot;;[.I23]=&quot;&quot;);AND([.H23]=&quot;&quot;;[.J23]=&quot;&quot;);AND([.I23]=&quot;&quot;;[.J23]=&quot;&quot;));&quot;&quot;;IF([.G23]=&quot;&quot;;([.J23]+[.H23]+[.I23])/3;IF([.H23]=&quot;&quot;;([.G23]+[.I23]+[.J23])/3;IF([.I23]=&quot;&quot;;([.G23]+[.H23]+[.J23])/3;([.G23]+[.H23]+[.I23])/3))));&quot;&quot;)" office:value-type="float" office:value="5">
            <text:p>5,0</text:p>
          </table:table-cell>
          <table:table-cell table:style-name="ce25"/>
          <table:table-cell table:style-name="ce29" table:formula="of:=IF([.K23]&lt;7;IF([.K23]&lt;4;[.K23];IF([.L23]=&quot;&quot;;&quot;&quot;;ROUND(([.K23]*6+[.L23]*4)/10;1)));[.K23])">
            <text:p/>
          </table:table-cell>
          <table:table-cell table:style-name="ce32" table:formula="of:=IF([.F23]&lt;15;IF([.M23]=&quot;&quot;;&quot;I&quot;;IF([.M23]&lt;5;&quot;R&quot;;&quot;A&quot;));&quot;RF&quot;)" office:value-type="string" office:string-value="I">
            <text:p>I</text:p>
          </table:table-cell>
          <table:table-cell table:style-name="ce29" table:formula="of:=IF([.K23]&lt;7;IF([.K23]&lt;4;&quot;&quot;;(50-[.K23]*6)/4);&quot;&quot;)" office:value-type="float" office:value="5">
            <text:p>5,0</text:p>
          </table:table-cell>
          <table:table-cell table:style-name="ce28" table:formula="of:=IF([.N23]=&quot;A&quot;;1;0)" office:value-type="float" office:value="0">
            <text:p>0</text:p>
          </table:table-cell>
          <table:table-cell table:style-name="ce28" table:formula="of:=IF([.N23]=&quot;R&quot;;1;0)" office:value-type="float" office:value="0">
            <text:p>0</text:p>
          </table:table-cell>
          <table:table-cell table:style-name="ce28" table:formula="of:=IF([.N23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18">
            <text:p>18</text:p>
          </table:table-cell>
          <table:table-cell table:style-name="ce11" office:value-type="float" office:value="11218980">
            <text:p>11218980</text:p>
          </table:table-cell>
          <table:table-cell table:style-name="ce13" office:value-type="string">
            <text:p>EDUARDO NOBREGA GONCALVES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24]&lt;15;IF(OR(AND([.G24]=&quot; &quot;;[.H24]=&quot;&quot;);AND([.G24]=&quot;&quot;;[.I24]=&quot;&quot;);AND([.G24]=&quot;&quot;;[.J24]=&quot;&quot;);AND([.H24]=&quot;&quot;;[.I24]=&quot;&quot;);AND([.H24]=&quot;&quot;;[.J24]=&quot;&quot;);AND([.I24]=&quot;&quot;;[.J24]=&quot;&quot;));&quot;&quot;;IF([.G24]=&quot;&quot;;([.J24]+[.H24]+[.I24])/3;IF([.H24]=&quot;&quot;;([.G24]+[.I24]+[.J24])/3;IF([.I24]=&quot;&quot;;([.G24]+[.H24]+[.J24])/3;([.G24]+[.H24]+[.I24])/3))));&quot;&quot;)" office:value-type="float" office:value="5">
            <text:p>5,0</text:p>
          </table:table-cell>
          <table:table-cell table:style-name="ce26"/>
          <table:table-cell table:style-name="ce30" table:formula="of:=IF([.K24]&lt;7;IF([.K24]&lt;4;[.K24];IF([.L24]=&quot;&quot;;&quot;&quot;;ROUND(([.K24]*6+[.L24]*4)/10;1)));[.K24])">
            <text:p/>
          </table:table-cell>
          <table:table-cell table:style-name="ce33" table:formula="of:=IF([.F24]&lt;15;IF([.M24]=&quot;&quot;;&quot;I&quot;;IF([.M24]&lt;5;&quot;R&quot;;&quot;A&quot;));&quot;RF&quot;)" office:value-type="string" office:string-value="I">
            <text:p>I</text:p>
          </table:table-cell>
          <table:table-cell table:style-name="ce30" table:formula="of:=IF([.K24]&lt;7;IF([.K24]&lt;4;&quot;&quot;;(50-[.K24]*6)/4);&quot;&quot;)" office:value-type="float" office:value="5">
            <text:p>5,0</text:p>
          </table:table-cell>
          <table:table-cell table:style-name="ce34" table:formula="of:=IF([.N24]=&quot;A&quot;;1;0)" office:value-type="float" office:value="0">
            <text:p>0</text:p>
          </table:table-cell>
          <table:table-cell table:style-name="ce34" table:formula="of:=IF([.N24]=&quot;R&quot;;1;0)" office:value-type="float" office:value="0">
            <text:p>0</text:p>
          </table:table-cell>
          <table:table-cell table:style-name="ce34" table:formula="of:=IF([.N24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19">
            <text:p>19</text:p>
          </table:table-cell>
          <table:table-cell table:style-name="ce11" office:value-type="float" office:value="11218974">
            <text:p>11218974</text:p>
          </table:table-cell>
          <table:table-cell table:style-name="ce12" office:value-type="string">
            <text:p>EDVALDO PEREIRA SANTOS JUN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25]&lt;15;IF(OR(AND([.G25]=&quot; &quot;;[.H25]=&quot;&quot;);AND([.G25]=&quot;&quot;;[.I25]=&quot;&quot;);AND([.G25]=&quot;&quot;;[.J25]=&quot;&quot;);AND([.H25]=&quot;&quot;;[.I25]=&quot;&quot;);AND([.H25]=&quot;&quot;;[.J25]=&quot;&quot;);AND([.I25]=&quot;&quot;;[.J25]=&quot;&quot;));&quot;&quot;;IF([.G25]=&quot;&quot;;([.J25]+[.H25]+[.I25])/3;IF([.H25]=&quot;&quot;;([.G25]+[.I25]+[.J25])/3;IF([.I25]=&quot;&quot;;([.G25]+[.H25]+[.J25])/3;([.G25]+[.H25]+[.I25])/3))));&quot;&quot;)" office:value-type="float" office:value="5">
            <text:p>5,0</text:p>
          </table:table-cell>
          <table:table-cell table:style-name="ce25"/>
          <table:table-cell table:style-name="ce29" table:formula="of:=IF([.K25]&lt;7;IF([.K25]&lt;4;[.K25];IF([.L25]=&quot;&quot;;&quot;&quot;;ROUND(([.K25]*6+[.L25]*4)/10;1)));[.K25])">
            <text:p/>
          </table:table-cell>
          <table:table-cell table:style-name="ce32" table:formula="of:=IF([.F25]&lt;15;IF([.M25]=&quot;&quot;;&quot;I&quot;;IF([.M25]&lt;5;&quot;R&quot;;&quot;A&quot;));&quot;RF&quot;)" office:value-type="string" office:string-value="I">
            <text:p>I</text:p>
          </table:table-cell>
          <table:table-cell table:style-name="ce29" table:formula="of:=IF([.K25]&lt;7;IF([.K25]&lt;4;&quot;&quot;;(50-[.K25]*6)/4);&quot;&quot;)" office:value-type="float" office:value="5">
            <text:p>5,0</text:p>
          </table:table-cell>
          <table:table-cell table:style-name="ce28" table:formula="of:=IF([.N25]=&quot;A&quot;;1;0)" office:value-type="float" office:value="0">
            <text:p>0</text:p>
          </table:table-cell>
          <table:table-cell table:style-name="ce28" table:formula="of:=IF([.N25]=&quot;R&quot;;1;0)" office:value-type="float" office:value="0">
            <text:p>0</text:p>
          </table:table-cell>
          <table:table-cell table:style-name="ce28" table:formula="of:=IF([.N25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20">
            <text:p>20</text:p>
          </table:table-cell>
          <table:table-cell table:style-name="ce11" office:value-type="float" office:value="11111816">
            <text:p>11111816</text:p>
          </table:table-cell>
          <table:table-cell table:style-name="ce13" office:value-type="string">
            <text:p>ELAINE CRISTINA HENRIQUE D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26]&lt;15;IF(OR(AND([.G26]=&quot; &quot;;[.H26]=&quot;&quot;);AND([.G26]=&quot;&quot;;[.I26]=&quot;&quot;);AND([.G26]=&quot;&quot;;[.J26]=&quot;&quot;);AND([.H26]=&quot;&quot;;[.I26]=&quot;&quot;);AND([.H26]=&quot;&quot;;[.J26]=&quot;&quot;);AND([.I26]=&quot;&quot;;[.J26]=&quot;&quot;));&quot;&quot;;IF([.G26]=&quot;&quot;;([.J26]+[.H26]+[.I26])/3;IF([.H26]=&quot;&quot;;([.G26]+[.I26]+[.J26])/3;IF([.I26]=&quot;&quot;;([.G26]+[.H26]+[.J26])/3;([.G26]+[.H26]+[.I26])/3))));&quot;&quot;)" office:value-type="float" office:value="5">
            <text:p>5,0</text:p>
          </table:table-cell>
          <table:table-cell table:style-name="ce26"/>
          <table:table-cell table:style-name="ce30" table:formula="of:=IF([.K26]&lt;7;IF([.K26]&lt;4;[.K26];IF([.L26]=&quot;&quot;;&quot;&quot;;ROUND(([.K26]*6+[.L26]*4)/10;1)));[.K26])">
            <text:p/>
          </table:table-cell>
          <table:table-cell table:style-name="ce33" table:formula="of:=IF([.F26]&lt;15;IF([.M26]=&quot;&quot;;&quot;I&quot;;IF([.M26]&lt;5;&quot;R&quot;;&quot;A&quot;));&quot;RF&quot;)" office:value-type="string" office:string-value="I">
            <text:p>I</text:p>
          </table:table-cell>
          <table:table-cell table:style-name="ce30" table:formula="of:=IF([.K26]&lt;7;IF([.K26]&lt;4;&quot;&quot;;(50-[.K26]*6)/4);&quot;&quot;)" office:value-type="float" office:value="5">
            <text:p>5,0</text:p>
          </table:table-cell>
          <table:table-cell table:style-name="ce34" table:formula="of:=IF([.N26]=&quot;A&quot;;1;0)" office:value-type="float" office:value="0">
            <text:p>0</text:p>
          </table:table-cell>
          <table:table-cell table:style-name="ce34" table:formula="of:=IF([.N26]=&quot;R&quot;;1;0)" office:value-type="float" office:value="0">
            <text:p>0</text:p>
          </table:table-cell>
          <table:table-cell table:style-name="ce34" table:formula="of:=IF([.N26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21">
            <text:p>21</text:p>
          </table:table-cell>
          <table:table-cell table:style-name="ce11" office:value-type="float" office:value="11218563">
            <text:p>11218563</text:p>
          </table:table-cell>
          <table:table-cell table:style-name="ce12" office:value-type="string">
            <text:p>ELIAS FEREIRA JUNIOR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27]&lt;15;IF(OR(AND([.G27]=&quot; &quot;;[.H27]=&quot;&quot;);AND([.G27]=&quot;&quot;;[.I27]=&quot;&quot;);AND([.G27]=&quot;&quot;;[.J27]=&quot;&quot;);AND([.H27]=&quot;&quot;;[.I27]=&quot;&quot;);AND([.H27]=&quot;&quot;;[.J27]=&quot;&quot;);AND([.I27]=&quot;&quot;;[.J27]=&quot;&quot;));&quot;&quot;;IF([.G27]=&quot;&quot;;([.J27]+[.H27]+[.I27])/3;IF([.H27]=&quot;&quot;;([.G27]+[.I27]+[.J27])/3;IF([.I27]=&quot;&quot;;([.G27]+[.H27]+[.J27])/3;([.G27]+[.H27]+[.I27])/3))));&quot;&quot;)" office:value-type="float" office:value="5">
            <text:p>5,0</text:p>
          </table:table-cell>
          <table:table-cell table:style-name="ce25"/>
          <table:table-cell table:style-name="ce29" table:formula="of:=IF([.K27]&lt;7;IF([.K27]&lt;4;[.K27];IF([.L27]=&quot;&quot;;&quot;&quot;;ROUND(([.K27]*6+[.L27]*4)/10;1)));[.K27])">
            <text:p/>
          </table:table-cell>
          <table:table-cell table:style-name="ce32" table:formula="of:=IF([.F27]&lt;15;IF([.M27]=&quot;&quot;;&quot;I&quot;;IF([.M27]&lt;5;&quot;R&quot;;&quot;A&quot;));&quot;RF&quot;)" office:value-type="string" office:string-value="I">
            <text:p>I</text:p>
          </table:table-cell>
          <table:table-cell table:style-name="ce29" table:formula="of:=IF([.K27]&lt;7;IF([.K27]&lt;4;&quot;&quot;;(50-[.K27]*6)/4);&quot;&quot;)" office:value-type="float" office:value="5">
            <text:p>5,0</text:p>
          </table:table-cell>
          <table:table-cell table:style-name="ce28" table:formula="of:=IF([.N27]=&quot;A&quot;;1;0)" office:value-type="float" office:value="0">
            <text:p>0</text:p>
          </table:table-cell>
          <table:table-cell table:style-name="ce28" table:formula="of:=IF([.N27]=&quot;R&quot;;1;0)" office:value-type="float" office:value="0">
            <text:p>0</text:p>
          </table:table-cell>
          <table:table-cell table:style-name="ce28" table:formula="of:=IF([.N27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22">
            <text:p>22</text:p>
          </table:table-cell>
          <table:table-cell table:style-name="ce11" office:value-type="float" office:value="11228561">
            <text:p>11228561</text:p>
          </table:table-cell>
          <table:table-cell table:style-name="ce13" office:value-type="string">
            <text:p>ENNDY ALOUIN SOUSA SEMEDO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28]&lt;15;IF(OR(AND([.G28]=&quot; &quot;;[.H28]=&quot;&quot;);AND([.G28]=&quot;&quot;;[.I28]=&quot;&quot;);AND([.G28]=&quot;&quot;;[.J28]=&quot;&quot;);AND([.H28]=&quot;&quot;;[.I28]=&quot;&quot;);AND([.H28]=&quot;&quot;;[.J28]=&quot;&quot;);AND([.I28]=&quot;&quot;;[.J28]=&quot;&quot;));&quot;&quot;;IF([.G28]=&quot;&quot;;([.J28]+[.H28]+[.I28])/3;IF([.H28]=&quot;&quot;;([.G28]+[.I28]+[.J28])/3;IF([.I28]=&quot;&quot;;([.G28]+[.H28]+[.J28])/3;([.G28]+[.H28]+[.I28])/3))));&quot;&quot;)" office:value-type="float" office:value="5">
            <text:p>5,0</text:p>
          </table:table-cell>
          <table:table-cell table:style-name="ce26"/>
          <table:table-cell table:style-name="ce30" table:formula="of:=IF([.K28]&lt;7;IF([.K28]&lt;4;[.K28];IF([.L28]=&quot;&quot;;&quot;&quot;;ROUND(([.K28]*6+[.L28]*4)/10;1)));[.K28])">
            <text:p/>
          </table:table-cell>
          <table:table-cell table:style-name="ce33" table:formula="of:=IF([.F28]&lt;15;IF([.M28]=&quot;&quot;;&quot;I&quot;;IF([.M28]&lt;5;&quot;R&quot;;&quot;A&quot;));&quot;RF&quot;)" office:value-type="string" office:string-value="I">
            <text:p>I</text:p>
          </table:table-cell>
          <table:table-cell table:style-name="ce30" table:formula="of:=IF([.K28]&lt;7;IF([.K28]&lt;4;&quot;&quot;;(50-[.K28]*6)/4);&quot;&quot;)" office:value-type="float" office:value="5">
            <text:p>5,0</text:p>
          </table:table-cell>
          <table:table-cell table:style-name="ce34" table:formula="of:=IF([.N28]=&quot;A&quot;;1;0)" office:value-type="float" office:value="0">
            <text:p>0</text:p>
          </table:table-cell>
          <table:table-cell table:style-name="ce34" table:formula="of:=IF([.N28]=&quot;R&quot;;1;0)" office:value-type="float" office:value="0">
            <text:p>0</text:p>
          </table:table-cell>
          <table:table-cell table:style-name="ce34" table:formula="of:=IF([.N28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23">
            <text:p>23</text:p>
          </table:table-cell>
          <table:table-cell table:style-name="ce11" office:value-type="float" office:value="10911516">
            <text:p>10911516</text:p>
          </table:table-cell>
          <table:table-cell table:style-name="ce12" office:value-type="string">
            <text:p>FAYNARA CAMARGO DE FREITAS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29]&lt;15;IF(OR(AND([.G29]=&quot; &quot;;[.H29]=&quot;&quot;);AND([.G29]=&quot;&quot;;[.I29]=&quot;&quot;);AND([.G29]=&quot;&quot;;[.J29]=&quot;&quot;);AND([.H29]=&quot;&quot;;[.I29]=&quot;&quot;);AND([.H29]=&quot;&quot;;[.J29]=&quot;&quot;);AND([.I29]=&quot;&quot;;[.J29]=&quot;&quot;));&quot;&quot;;IF([.G29]=&quot;&quot;;([.J29]+[.H29]+[.I29])/3;IF([.H29]=&quot;&quot;;([.G29]+[.I29]+[.J29])/3;IF([.I29]=&quot;&quot;;([.G29]+[.H29]+[.J29])/3;([.G29]+[.H29]+[.I29])/3))));&quot;&quot;)" office:value-type="float" office:value="5">
            <text:p>5,0</text:p>
          </table:table-cell>
          <table:table-cell table:style-name="ce25"/>
          <table:table-cell table:style-name="ce29" table:formula="of:=IF([.K29]&lt;7;IF([.K29]&lt;4;[.K29];IF([.L29]=&quot;&quot;;&quot;&quot;;ROUND(([.K29]*6+[.L29]*4)/10;1)));[.K29])">
            <text:p/>
          </table:table-cell>
          <table:table-cell table:style-name="ce32" table:formula="of:=IF([.F29]&lt;15;IF([.M29]=&quot;&quot;;&quot;I&quot;;IF([.M29]&lt;5;&quot;R&quot;;&quot;A&quot;));&quot;RF&quot;)" office:value-type="string" office:string-value="I">
            <text:p>I</text:p>
          </table:table-cell>
          <table:table-cell table:style-name="ce29" table:formula="of:=IF([.K29]&lt;7;IF([.K29]&lt;4;&quot;&quot;;(50-[.K29]*6)/4);&quot;&quot;)" office:value-type="float" office:value="5">
            <text:p>5,0</text:p>
          </table:table-cell>
          <table:table-cell table:style-name="ce28" table:formula="of:=IF([.N29]=&quot;A&quot;;1;0)" office:value-type="float" office:value="0">
            <text:p>0</text:p>
          </table:table-cell>
          <table:table-cell table:style-name="ce28" table:formula="of:=IF([.N29]=&quot;R&quot;;1;0)" office:value-type="float" office:value="0">
            <text:p>0</text:p>
          </table:table-cell>
          <table:table-cell table:style-name="ce28" table:formula="of:=IF([.N29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24">
            <text:p>24</text:p>
          </table:table-cell>
          <table:table-cell table:style-name="ce11" office:value-type="float" office:value="11121212">
            <text:p>11121212</text:p>
          </table:table-cell>
          <table:table-cell table:style-name="ce13" office:value-type="string">
            <text:p>FELIPE RICARDO EVARISTO DO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30]&lt;15;IF(OR(AND([.G30]=&quot; &quot;;[.H30]=&quot;&quot;);AND([.G30]=&quot;&quot;;[.I30]=&quot;&quot;);AND([.G30]=&quot;&quot;;[.J30]=&quot;&quot;);AND([.H30]=&quot;&quot;;[.I30]=&quot;&quot;);AND([.H30]=&quot;&quot;;[.J30]=&quot;&quot;);AND([.I30]=&quot;&quot;;[.J30]=&quot;&quot;));&quot;&quot;;IF([.G30]=&quot;&quot;;([.J30]+[.H30]+[.I30])/3;IF([.H30]=&quot;&quot;;([.G30]+[.I30]+[.J30])/3;IF([.I30]=&quot;&quot;;([.G30]+[.H30]+[.J30])/3;([.G30]+[.H30]+[.I30])/3))));&quot;&quot;)" office:value-type="float" office:value="5">
            <text:p>5,0</text:p>
          </table:table-cell>
          <table:table-cell table:style-name="ce26"/>
          <table:table-cell table:style-name="ce30" table:formula="of:=IF([.K30]&lt;7;IF([.K30]&lt;4;[.K30];IF([.L30]=&quot;&quot;;&quot;&quot;;ROUND(([.K30]*6+[.L30]*4)/10;1)));[.K30])">
            <text:p/>
          </table:table-cell>
          <table:table-cell table:style-name="ce33" table:formula="of:=IF([.F30]&lt;15;IF([.M30]=&quot;&quot;;&quot;I&quot;;IF([.M30]&lt;5;&quot;R&quot;;&quot;A&quot;));&quot;RF&quot;)" office:value-type="string" office:string-value="I">
            <text:p>I</text:p>
          </table:table-cell>
          <table:table-cell table:style-name="ce30" table:formula="of:=IF([.K30]&lt;7;IF([.K30]&lt;4;&quot;&quot;;(50-[.K30]*6)/4);&quot;&quot;)" office:value-type="float" office:value="5">
            <text:p>5,0</text:p>
          </table:table-cell>
          <table:table-cell table:style-name="ce34" table:formula="of:=IF([.N30]=&quot;A&quot;;1;0)" office:value-type="float" office:value="0">
            <text:p>0</text:p>
          </table:table-cell>
          <table:table-cell table:style-name="ce34" table:formula="of:=IF([.N30]=&quot;R&quot;;1;0)" office:value-type="float" office:value="0">
            <text:p>0</text:p>
          </table:table-cell>
          <table:table-cell table:style-name="ce34" table:formula="of:=IF([.N30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25">
            <text:p>25</text:p>
          </table:table-cell>
          <table:table-cell table:style-name="ce11" office:value-type="float" office:value="11228559">
            <text:p>11228559</text:p>
          </table:table-cell>
          <table:table-cell table:style-name="ce12" office:value-type="string">
            <text:p>FILIPE VANDERLEI ALENCAR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31]&lt;15;IF(OR(AND([.G31]=&quot; &quot;;[.H31]=&quot;&quot;);AND([.G31]=&quot;&quot;;[.I31]=&quot;&quot;);AND([.G31]=&quot;&quot;;[.J31]=&quot;&quot;);AND([.H31]=&quot;&quot;;[.I31]=&quot;&quot;);AND([.H31]=&quot;&quot;;[.J31]=&quot;&quot;);AND([.I31]=&quot;&quot;;[.J31]=&quot;&quot;));&quot;&quot;;IF([.G31]=&quot;&quot;;([.J31]+[.H31]+[.I31])/3;IF([.H31]=&quot;&quot;;([.G31]+[.I31]+[.J31])/3;IF([.I31]=&quot;&quot;;([.G31]+[.H31]+[.J31])/3;([.G31]+[.H31]+[.I31])/3))));&quot;&quot;)" office:value-type="float" office:value="5">
            <text:p>5,0</text:p>
          </table:table-cell>
          <table:table-cell table:style-name="ce25"/>
          <table:table-cell table:style-name="ce29" table:formula="of:=IF([.K31]&lt;7;IF([.K31]&lt;4;[.K31];IF([.L31]=&quot;&quot;;&quot;&quot;;ROUND(([.K31]*6+[.L31]*4)/10;1)));[.K31])">
            <text:p/>
          </table:table-cell>
          <table:table-cell table:style-name="ce32" table:formula="of:=IF([.F31]&lt;15;IF([.M31]=&quot;&quot;;&quot;I&quot;;IF([.M31]&lt;5;&quot;R&quot;;&quot;A&quot;));&quot;RF&quot;)" office:value-type="string" office:string-value="I">
            <text:p>I</text:p>
          </table:table-cell>
          <table:table-cell table:style-name="ce29" table:formula="of:=IF([.K31]&lt;7;IF([.K31]&lt;4;&quot;&quot;;(50-[.K31]*6)/4);&quot;&quot;)" office:value-type="float" office:value="5">
            <text:p>5,0</text:p>
          </table:table-cell>
          <table:table-cell table:style-name="ce28" table:formula="of:=IF([.N31]=&quot;A&quot;;1;0)" office:value-type="float" office:value="0">
            <text:p>0</text:p>
          </table:table-cell>
          <table:table-cell table:style-name="ce28" table:formula="of:=IF([.N31]=&quot;R&quot;;1;0)" office:value-type="float" office:value="0">
            <text:p>0</text:p>
          </table:table-cell>
          <table:table-cell table:style-name="ce28" table:formula="of:=IF([.N31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26">
            <text:p>26</text:p>
          </table:table-cell>
          <table:table-cell table:style-name="ce11" office:value-type="float" office:value="11128131">
            <text:p>11128131</text:p>
          </table:table-cell>
          <table:table-cell table:style-name="ce13" office:value-type="string">
            <text:p>FLAVIA MARIA CABRAL DE SOU</text:p>
          </table:table-cell>
          <table:table-cell table:style-name="ce19"/>
          <table:table-cell table:style-name="ce26" office:value-type="float" office:value="6">
            <text:p>6,0</text:p>
          </table:table-cell>
          <table:table-cell table:number-columns-repeated="2" table:style-name="ce26" office:value-type="float" office:value="5">
            <text:p>5,0</text:p>
          </table:table-cell>
          <table:table-cell table:style-name="ce26"/>
          <table:table-cell table:style-name="ce30" table:formula="of:=IF([.F32]&lt;15;IF(OR(AND([.G32]=&quot; &quot;;[.H32]=&quot;&quot;);AND([.G32]=&quot;&quot;;[.I32]=&quot;&quot;);AND([.G32]=&quot;&quot;;[.J32]=&quot;&quot;);AND([.H32]=&quot;&quot;;[.I32]=&quot;&quot;);AND([.H32]=&quot;&quot;;[.J32]=&quot;&quot;);AND([.I32]=&quot;&quot;;[.J32]=&quot;&quot;));&quot;&quot;;IF([.G32]=&quot;&quot;;([.J32]+[.H32]+[.I32])/3;IF([.H32]=&quot;&quot;;([.G32]+[.I32]+[.J32])/3;IF([.I32]=&quot;&quot;;([.G32]+[.H32]+[.J32])/3;([.G32]+[.H32]+[.I32])/3))));&quot;&quot;)" office:value-type="float" office:value="5.33333333333333">
            <text:p>5,3</text:p>
          </table:table-cell>
          <table:table-cell table:style-name="ce26"/>
          <table:table-cell table:style-name="ce30" table:formula="of:=IF([.K32]&lt;7;IF([.K32]&lt;4;[.K32];IF([.L32]=&quot;&quot;;&quot;&quot;;ROUND(([.K32]*6+[.L32]*4)/10;1)));[.K32])">
            <text:p/>
          </table:table-cell>
          <table:table-cell table:style-name="ce33" table:formula="of:=IF([.F32]&lt;15;IF([.M32]=&quot;&quot;;&quot;I&quot;;IF([.M32]&lt;5;&quot;R&quot;;&quot;A&quot;));&quot;RF&quot;)" office:value-type="string" office:string-value="I">
            <text:p>I</text:p>
          </table:table-cell>
          <table:table-cell table:style-name="ce30" table:formula="of:=IF([.K32]&lt;7;IF([.K32]&lt;4;&quot;&quot;;(50-[.K32]*6)/4);&quot;&quot;)" office:value-type="float" office:value="4.5">
            <text:p>4,5</text:p>
          </table:table-cell>
          <table:table-cell table:style-name="ce34" table:formula="of:=IF([.N32]=&quot;A&quot;;1;0)" office:value-type="float" office:value="0">
            <text:p>0</text:p>
          </table:table-cell>
          <table:table-cell table:style-name="ce34" table:formula="of:=IF([.N32]=&quot;R&quot;;1;0)" office:value-type="float" office:value="0">
            <text:p>0</text:p>
          </table:table-cell>
          <table:table-cell table:style-name="ce34" table:formula="of:=IF([.N32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27">
            <text:p>27</text:p>
          </table:table-cell>
          <table:table-cell table:style-name="ce11" office:value-type="float" office:value="11228543">
            <text:p>11228543</text:p>
          </table:table-cell>
          <table:table-cell table:style-name="ce12" office:value-type="string">
            <text:p>GABRIEL HENRIQUES DUARTE V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33]&lt;15;IF(OR(AND([.G33]=&quot; &quot;;[.H33]=&quot;&quot;);AND([.G33]=&quot;&quot;;[.I33]=&quot;&quot;);AND([.G33]=&quot;&quot;;[.J33]=&quot;&quot;);AND([.H33]=&quot;&quot;;[.I33]=&quot;&quot;);AND([.H33]=&quot;&quot;;[.J33]=&quot;&quot;);AND([.I33]=&quot;&quot;;[.J33]=&quot;&quot;));&quot;&quot;;IF([.G33]=&quot;&quot;;([.J33]+[.H33]+[.I33])/3;IF([.H33]=&quot;&quot;;([.G33]+[.I33]+[.J33])/3;IF([.I33]=&quot;&quot;;([.G33]+[.H33]+[.J33])/3;([.G33]+[.H33]+[.I33])/3))));&quot;&quot;)" office:value-type="float" office:value="5">
            <text:p>5,0</text:p>
          </table:table-cell>
          <table:table-cell table:style-name="ce25"/>
          <table:table-cell table:style-name="ce29" table:formula="of:=IF([.K33]&lt;7;IF([.K33]&lt;4;[.K33];IF([.L33]=&quot;&quot;;&quot;&quot;;ROUND(([.K33]*6+[.L33]*4)/10;1)));[.K33])">
            <text:p/>
          </table:table-cell>
          <table:table-cell table:style-name="ce32" table:formula="of:=IF([.F33]&lt;15;IF([.M33]=&quot;&quot;;&quot;I&quot;;IF([.M33]&lt;5;&quot;R&quot;;&quot;A&quot;));&quot;RF&quot;)" office:value-type="string" office:string-value="I">
            <text:p>I</text:p>
          </table:table-cell>
          <table:table-cell table:style-name="ce29" table:formula="of:=IF([.K33]&lt;7;IF([.K33]&lt;4;&quot;&quot;;(50-[.K33]*6)/4);&quot;&quot;)" office:value-type="float" office:value="5">
            <text:p>5,0</text:p>
          </table:table-cell>
          <table:table-cell table:style-name="ce28" table:formula="of:=IF([.N33]=&quot;A&quot;;1;0)" office:value-type="float" office:value="0">
            <text:p>0</text:p>
          </table:table-cell>
          <table:table-cell table:style-name="ce28" table:formula="of:=IF([.N33]=&quot;R&quot;;1;0)" office:value-type="float" office:value="0">
            <text:p>0</text:p>
          </table:table-cell>
          <table:table-cell table:style-name="ce28" table:formula="of:=IF([.N33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28">
            <text:p>28</text:p>
          </table:table-cell>
          <table:table-cell table:style-name="ce11" office:value-type="float" office:value="11210036">
            <text:p>11210036</text:p>
          </table:table-cell>
          <table:table-cell table:style-name="ce13" office:value-type="string">
            <text:p>GABRIELA OLIVEIRA GALVAO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34]&lt;15;IF(OR(AND([.G34]=&quot; &quot;;[.H34]=&quot;&quot;);AND([.G34]=&quot;&quot;;[.I34]=&quot;&quot;);AND([.G34]=&quot;&quot;;[.J34]=&quot;&quot;);AND([.H34]=&quot;&quot;;[.I34]=&quot;&quot;);AND([.H34]=&quot;&quot;;[.J34]=&quot;&quot;);AND([.I34]=&quot;&quot;;[.J34]=&quot;&quot;));&quot;&quot;;IF([.G34]=&quot;&quot;;([.J34]+[.H34]+[.I34])/3;IF([.H34]=&quot;&quot;;([.G34]+[.I34]+[.J34])/3;IF([.I34]=&quot;&quot;;([.G34]+[.H34]+[.J34])/3;([.G34]+[.H34]+[.I34])/3))));&quot;&quot;)" office:value-type="float" office:value="5">
            <text:p>5,0</text:p>
          </table:table-cell>
          <table:table-cell table:style-name="ce26"/>
          <table:table-cell table:style-name="ce30" table:formula="of:=IF([.K34]&lt;7;IF([.K34]&lt;4;[.K34];IF([.L34]=&quot;&quot;;&quot;&quot;;ROUND(([.K34]*6+[.L34]*4)/10;1)));[.K34])">
            <text:p/>
          </table:table-cell>
          <table:table-cell table:style-name="ce33" table:formula="of:=IF([.F34]&lt;15;IF([.M34]=&quot;&quot;;&quot;I&quot;;IF([.M34]&lt;5;&quot;R&quot;;&quot;A&quot;));&quot;RF&quot;)" office:value-type="string" office:string-value="I">
            <text:p>I</text:p>
          </table:table-cell>
          <table:table-cell table:style-name="ce30" table:formula="of:=IF([.K34]&lt;7;IF([.K34]&lt;4;&quot;&quot;;(50-[.K34]*6)/4);&quot;&quot;)" office:value-type="float" office:value="5">
            <text:p>5,0</text:p>
          </table:table-cell>
          <table:table-cell table:style-name="ce34" table:formula="of:=IF([.N34]=&quot;A&quot;;1;0)" office:value-type="float" office:value="0">
            <text:p>0</text:p>
          </table:table-cell>
          <table:table-cell table:style-name="ce34" table:formula="of:=IF([.N34]=&quot;R&quot;;1;0)" office:value-type="float" office:value="0">
            <text:p>0</text:p>
          </table:table-cell>
          <table:table-cell table:style-name="ce34" table:formula="of:=IF([.N34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29">
            <text:p>29</text:p>
          </table:table-cell>
          <table:table-cell table:style-name="ce11" office:value-type="float" office:value="11228546">
            <text:p>11228546</text:p>
          </table:table-cell>
          <table:table-cell table:style-name="ce12" office:value-type="string">
            <text:p>GUILHERME HENRIQUE DA NOBR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35]&lt;15;IF(OR(AND([.G35]=&quot; &quot;;[.H35]=&quot;&quot;);AND([.G35]=&quot;&quot;;[.I35]=&quot;&quot;);AND([.G35]=&quot;&quot;;[.J35]=&quot;&quot;);AND([.H35]=&quot;&quot;;[.I35]=&quot;&quot;);AND([.H35]=&quot;&quot;;[.J35]=&quot;&quot;);AND([.I35]=&quot;&quot;;[.J35]=&quot;&quot;));&quot;&quot;;IF([.G35]=&quot;&quot;;([.J35]+[.H35]+[.I35])/3;IF([.H35]=&quot;&quot;;([.G35]+[.I35]+[.J35])/3;IF([.I35]=&quot;&quot;;([.G35]+[.H35]+[.J35])/3;([.G35]+[.H35]+[.I35])/3))));&quot;&quot;)" office:value-type="float" office:value="5">
            <text:p>5,0</text:p>
          </table:table-cell>
          <table:table-cell table:style-name="ce25"/>
          <table:table-cell table:style-name="ce29" table:formula="of:=IF([.K35]&lt;7;IF([.K35]&lt;4;[.K35];IF([.L35]=&quot;&quot;;&quot;&quot;;ROUND(([.K35]*6+[.L35]*4)/10;1)));[.K35])">
            <text:p/>
          </table:table-cell>
          <table:table-cell table:style-name="ce32" table:formula="of:=IF([.F35]&lt;15;IF([.M35]=&quot;&quot;;&quot;I&quot;;IF([.M35]&lt;5;&quot;R&quot;;&quot;A&quot;));&quot;RF&quot;)" office:value-type="string" office:string-value="I">
            <text:p>I</text:p>
          </table:table-cell>
          <table:table-cell table:style-name="ce29" table:formula="of:=IF([.K35]&lt;7;IF([.K35]&lt;4;&quot;&quot;;(50-[.K35]*6)/4);&quot;&quot;)" office:value-type="float" office:value="5">
            <text:p>5,0</text:p>
          </table:table-cell>
          <table:table-cell table:style-name="ce28" table:formula="of:=IF([.N35]=&quot;A&quot;;1;0)" office:value-type="float" office:value="0">
            <text:p>0</text:p>
          </table:table-cell>
          <table:table-cell table:style-name="ce28" table:formula="of:=IF([.N35]=&quot;R&quot;;1;0)" office:value-type="float" office:value="0">
            <text:p>0</text:p>
          </table:table-cell>
          <table:table-cell table:style-name="ce28" table:formula="of:=IF([.N35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30">
            <text:p>30</text:p>
          </table:table-cell>
          <table:table-cell table:style-name="ce11" office:value-type="float" office:value="11111448">
            <text:p>11111448</text:p>
          </table:table-cell>
          <table:table-cell table:style-name="ce13" office:value-type="string">
            <text:p>GUILHERME RODRIGUES DE LIM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36]&lt;15;IF(OR(AND([.G36]=&quot; &quot;;[.H36]=&quot;&quot;);AND([.G36]=&quot;&quot;;[.I36]=&quot;&quot;);AND([.G36]=&quot;&quot;;[.J36]=&quot;&quot;);AND([.H36]=&quot;&quot;;[.I36]=&quot;&quot;);AND([.H36]=&quot;&quot;;[.J36]=&quot;&quot;);AND([.I36]=&quot;&quot;;[.J36]=&quot;&quot;));&quot;&quot;;IF([.G36]=&quot;&quot;;([.J36]+[.H36]+[.I36])/3;IF([.H36]=&quot;&quot;;([.G36]+[.I36]+[.J36])/3;IF([.I36]=&quot;&quot;;([.G36]+[.H36]+[.J36])/3;([.G36]+[.H36]+[.I36])/3))));&quot;&quot;)" office:value-type="float" office:value="5">
            <text:p>5,0</text:p>
          </table:table-cell>
          <table:table-cell table:style-name="ce26"/>
          <table:table-cell table:style-name="ce30" table:formula="of:=IF([.K36]&lt;7;IF([.K36]&lt;4;[.K36];IF([.L36]=&quot;&quot;;&quot;&quot;;ROUND(([.K36]*6+[.L36]*4)/10;1)));[.K36])">
            <text:p/>
          </table:table-cell>
          <table:table-cell table:style-name="ce33" table:formula="of:=IF([.F36]&lt;15;IF([.M36]=&quot;&quot;;&quot;I&quot;;IF([.M36]&lt;5;&quot;R&quot;;&quot;A&quot;));&quot;RF&quot;)" office:value-type="string" office:string-value="I">
            <text:p>I</text:p>
          </table:table-cell>
          <table:table-cell table:style-name="ce30" table:formula="of:=IF([.K36]&lt;7;IF([.K36]&lt;4;&quot;&quot;;(50-[.K36]*6)/4);&quot;&quot;)" office:value-type="float" office:value="5">
            <text:p>5,0</text:p>
          </table:table-cell>
          <table:table-cell table:style-name="ce34" table:formula="of:=IF([.N36]=&quot;A&quot;;1;0)" office:value-type="float" office:value="0">
            <text:p>0</text:p>
          </table:table-cell>
          <table:table-cell table:style-name="ce34" table:formula="of:=IF([.N36]=&quot;R&quot;;1;0)" office:value-type="float" office:value="0">
            <text:p>0</text:p>
          </table:table-cell>
          <table:table-cell table:style-name="ce34" table:formula="of:=IF([.N36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31">
            <text:p>31</text:p>
          </table:table-cell>
          <table:table-cell table:style-name="ce11" office:value-type="float" office:value="11211410">
            <text:p>11211410</text:p>
          </table:table-cell>
          <table:table-cell table:style-name="ce12" office:value-type="string">
            <text:p>HICARO FELIPE BRASILEIRO D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37]&lt;15;IF(OR(AND([.G37]=&quot; &quot;;[.H37]=&quot;&quot;);AND([.G37]=&quot;&quot;;[.I37]=&quot;&quot;);AND([.G37]=&quot;&quot;;[.J37]=&quot;&quot;);AND([.H37]=&quot;&quot;;[.I37]=&quot;&quot;);AND([.H37]=&quot;&quot;;[.J37]=&quot;&quot;);AND([.I37]=&quot;&quot;;[.J37]=&quot;&quot;));&quot;&quot;;IF([.G37]=&quot;&quot;;([.J37]+[.H37]+[.I37])/3;IF([.H37]=&quot;&quot;;([.G37]+[.I37]+[.J37])/3;IF([.I37]=&quot;&quot;;([.G37]+[.H37]+[.J37])/3;([.G37]+[.H37]+[.I37])/3))));&quot;&quot;)" office:value-type="float" office:value="5">
            <text:p>5,0</text:p>
          </table:table-cell>
          <table:table-cell table:style-name="ce25"/>
          <table:table-cell table:style-name="ce29" table:formula="of:=IF([.K37]&lt;7;IF([.K37]&lt;4;[.K37];IF([.L37]=&quot;&quot;;&quot;&quot;;ROUND(([.K37]*6+[.L37]*4)/10;1)));[.K37])">
            <text:p/>
          </table:table-cell>
          <table:table-cell table:style-name="ce32" table:formula="of:=IF([.F37]&lt;15;IF([.M37]=&quot;&quot;;&quot;I&quot;;IF([.M37]&lt;5;&quot;R&quot;;&quot;A&quot;));&quot;RF&quot;)" office:value-type="string" office:string-value="I">
            <text:p>I</text:p>
          </table:table-cell>
          <table:table-cell table:style-name="ce29" table:formula="of:=IF([.K37]&lt;7;IF([.K37]&lt;4;&quot;&quot;;(50-[.K37]*6)/4);&quot;&quot;)" office:value-type="float" office:value="5">
            <text:p>5,0</text:p>
          </table:table-cell>
          <table:table-cell table:style-name="ce28" table:formula="of:=IF([.N37]=&quot;A&quot;;1;0)" office:value-type="float" office:value="0">
            <text:p>0</text:p>
          </table:table-cell>
          <table:table-cell table:style-name="ce28" table:formula="of:=IF([.N37]=&quot;R&quot;;1;0)" office:value-type="float" office:value="0">
            <text:p>0</text:p>
          </table:table-cell>
          <table:table-cell table:style-name="ce28" table:formula="of:=IF([.N37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32">
            <text:p>32</text:p>
          </table:table-cell>
          <table:table-cell table:style-name="ce11" office:value-type="float" office:value="11228566">
            <text:p>11228566</text:p>
          </table:table-cell>
          <table:table-cell table:style-name="ce13" office:value-type="string">
            <text:p>HUGO CESAR GUEDES GUERA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38]&lt;15;IF(OR(AND([.G38]=&quot; &quot;;[.H38]=&quot;&quot;);AND([.G38]=&quot;&quot;;[.I38]=&quot;&quot;);AND([.G38]=&quot;&quot;;[.J38]=&quot;&quot;);AND([.H38]=&quot;&quot;;[.I38]=&quot;&quot;);AND([.H38]=&quot;&quot;;[.J38]=&quot;&quot;);AND([.I38]=&quot;&quot;;[.J38]=&quot;&quot;));&quot;&quot;;IF([.G38]=&quot;&quot;;([.J38]+[.H38]+[.I38])/3;IF([.H38]=&quot;&quot;;([.G38]+[.I38]+[.J38])/3;IF([.I38]=&quot;&quot;;([.G38]+[.H38]+[.J38])/3;([.G38]+[.H38]+[.I38])/3))));&quot;&quot;)" office:value-type="float" office:value="5">
            <text:p>5,0</text:p>
          </table:table-cell>
          <table:table-cell table:style-name="ce26"/>
          <table:table-cell table:style-name="ce30" table:formula="of:=IF([.K38]&lt;7;IF([.K38]&lt;4;[.K38];IF([.L38]=&quot;&quot;;&quot;&quot;;ROUND(([.K38]*6+[.L38]*4)/10;1)));[.K38])">
            <text:p/>
          </table:table-cell>
          <table:table-cell table:style-name="ce33" table:formula="of:=IF([.F38]&lt;15;IF([.M38]=&quot;&quot;;&quot;I&quot;;IF([.M38]&lt;5;&quot;R&quot;;&quot;A&quot;));&quot;RF&quot;)" office:value-type="string" office:string-value="I">
            <text:p>I</text:p>
          </table:table-cell>
          <table:table-cell table:style-name="ce30" table:formula="of:=IF([.K38]&lt;7;IF([.K38]&lt;4;&quot;&quot;;(50-[.K38]*6)/4);&quot;&quot;)" office:value-type="float" office:value="5">
            <text:p>5,0</text:p>
          </table:table-cell>
          <table:table-cell table:style-name="ce34" table:formula="of:=IF([.N38]=&quot;A&quot;;1;0)" office:value-type="float" office:value="0">
            <text:p>0</text:p>
          </table:table-cell>
          <table:table-cell table:style-name="ce34" table:formula="of:=IF([.N38]=&quot;R&quot;;1;0)" office:value-type="float" office:value="0">
            <text:p>0</text:p>
          </table:table-cell>
          <table:table-cell table:style-name="ce34" table:formula="of:=IF([.N38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33">
            <text:p>33</text:p>
          </table:table-cell>
          <table:table-cell table:style-name="ce11" office:value-type="float" office:value="11228598">
            <text:p>11228598</text:p>
          </table:table-cell>
          <table:table-cell table:style-name="ce12" office:value-type="string">
            <text:p>IAGO MANGUEIRA LEITE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39]&lt;15;IF(OR(AND([.G39]=&quot; &quot;;[.H39]=&quot;&quot;);AND([.G39]=&quot;&quot;;[.I39]=&quot;&quot;);AND([.G39]=&quot;&quot;;[.J39]=&quot;&quot;);AND([.H39]=&quot;&quot;;[.I39]=&quot;&quot;);AND([.H39]=&quot;&quot;;[.J39]=&quot;&quot;);AND([.I39]=&quot;&quot;;[.J39]=&quot;&quot;));&quot;&quot;;IF([.G39]=&quot;&quot;;([.J39]+[.H39]+[.I39])/3;IF([.H39]=&quot;&quot;;([.G39]+[.I39]+[.J39])/3;IF([.I39]=&quot;&quot;;([.G39]+[.H39]+[.J39])/3;([.G39]+[.H39]+[.I39])/3))));&quot;&quot;)" office:value-type="float" office:value="5">
            <text:p>5,0</text:p>
          </table:table-cell>
          <table:table-cell table:style-name="ce25"/>
          <table:table-cell table:style-name="ce29" table:formula="of:=IF([.K39]&lt;7;IF([.K39]&lt;4;[.K39];IF([.L39]=&quot;&quot;;&quot;&quot;;ROUND(([.K39]*6+[.L39]*4)/10;1)));[.K39])">
            <text:p/>
          </table:table-cell>
          <table:table-cell table:style-name="ce32" table:formula="of:=IF([.F39]&lt;15;IF([.M39]=&quot;&quot;;&quot;I&quot;;IF([.M39]&lt;5;&quot;R&quot;;&quot;A&quot;));&quot;RF&quot;)" office:value-type="string" office:string-value="I">
            <text:p>I</text:p>
          </table:table-cell>
          <table:table-cell table:style-name="ce29" table:formula="of:=IF([.K39]&lt;7;IF([.K39]&lt;4;&quot;&quot;;(50-[.K39]*6)/4);&quot;&quot;)" office:value-type="float" office:value="5">
            <text:p>5,0</text:p>
          </table:table-cell>
          <table:table-cell table:style-name="ce28" table:formula="of:=IF([.N39]=&quot;A&quot;;1;0)" office:value-type="float" office:value="0">
            <text:p>0</text:p>
          </table:table-cell>
          <table:table-cell table:style-name="ce28" table:formula="of:=IF([.N39]=&quot;R&quot;;1;0)" office:value-type="float" office:value="0">
            <text:p>0</text:p>
          </table:table-cell>
          <table:table-cell table:style-name="ce28" table:formula="of:=IF([.N39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34">
            <text:p>34</text:p>
          </table:table-cell>
          <table:table-cell table:style-name="ce11" office:value-type="float" office:value="11211416">
            <text:p>11211416</text:p>
          </table:table-cell>
          <table:table-cell table:style-name="ce13" office:value-type="string">
            <text:p>IGOR LEAL ANTUNES</text:p>
          </table:table-cell>
          <table:table-cell table:style-name="ce20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40]&lt;15;IF(OR(AND([.G40]=&quot; &quot;;[.H40]=&quot;&quot;);AND([.G40]=&quot;&quot;;[.I40]=&quot;&quot;);AND([.G40]=&quot;&quot;;[.J40]=&quot;&quot;);AND([.H40]=&quot;&quot;;[.I40]=&quot;&quot;);AND([.H40]=&quot;&quot;;[.J40]=&quot;&quot;);AND([.I40]=&quot;&quot;;[.J40]=&quot;&quot;));&quot;&quot;;IF([.G40]=&quot;&quot;;([.J40]+[.H40]+[.I40])/3;IF([.H40]=&quot;&quot;;([.G40]+[.I40]+[.J40])/3;IF([.I40]=&quot;&quot;;([.G40]+[.H40]+[.J40])/3;([.G40]+[.H40]+[.I40])/3))));&quot;&quot;)" office:value-type="float" office:value="5">
            <text:p>5,0</text:p>
          </table:table-cell>
          <table:table-cell table:style-name="ce26"/>
          <table:table-cell table:style-name="ce30" table:formula="of:=IF([.K40]&lt;7;IF([.K40]&lt;4;[.K40];IF([.L40]=&quot;&quot;;&quot;&quot;;ROUND(([.K40]*6+[.L40]*4)/10;1)));[.K40])">
            <text:p/>
          </table:table-cell>
          <table:table-cell table:style-name="ce33" table:formula="of:=IF([.F40]&lt;15;IF([.M40]=&quot;&quot;;&quot;I&quot;;IF([.M40]&lt;5;&quot;R&quot;;&quot;A&quot;));&quot;RF&quot;)" office:value-type="string" office:string-value="I">
            <text:p>I</text:p>
          </table:table-cell>
          <table:table-cell table:style-name="ce30" table:formula="of:=IF([.K40]&lt;7;IF([.K40]&lt;4;&quot;&quot;;(50-[.K40]*6)/4);&quot;&quot;)" office:value-type="float" office:value="5">
            <text:p>5,0</text:p>
          </table:table-cell>
          <table:table-cell table:style-name="ce34" table:formula="of:=IF([.N40]=&quot;A&quot;;1;0)" office:value-type="float" office:value="0">
            <text:p>0</text:p>
          </table:table-cell>
          <table:table-cell table:style-name="ce34" table:formula="of:=IF([.N40]=&quot;R&quot;;1;0)" office:value-type="float" office:value="0">
            <text:p>0</text:p>
          </table:table-cell>
          <table:table-cell table:style-name="ce34" table:formula="of:=IF([.N40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35">
            <text:p>35</text:p>
          </table:table-cell>
          <table:table-cell table:style-name="ce11" office:value-type="float" office:value="11118199">
            <text:p>11118199</text:p>
          </table:table-cell>
          <table:table-cell table:style-name="ce12" office:value-type="string">
            <text:p>ITALO AYRES DE SA</text:p>
          </table:table-cell>
          <table:table-cell table:style-name="ce18"/>
          <table:table-cell table:number-columns-repeated="2" table:style-name="ce25" office:value-type="float" office:value="5">
            <text:p>5,0</text:p>
          </table:table-cell>
          <table:table-cell table:number-columns-repeated="2" table:style-name="ce25"/>
          <table:table-cell table:style-name="ce29" table:formula="of:=IF([.F41]&lt;15;IF(OR(AND([.G41]=&quot; &quot;;[.H41]=&quot;&quot;);AND([.G41]=&quot;&quot;;[.I41]=&quot;&quot;);AND([.G41]=&quot;&quot;;[.J41]=&quot;&quot;);AND([.H41]=&quot;&quot;;[.I41]=&quot;&quot;);AND([.H41]=&quot;&quot;;[.J41]=&quot;&quot;);AND([.I41]=&quot;&quot;;[.J41]=&quot;&quot;));&quot;&quot;;IF([.G41]=&quot;&quot;;([.J41]+[.H41]+[.I41])/3;IF([.H41]=&quot;&quot;;([.G41]+[.I41]+[.J41])/3;IF([.I41]=&quot;&quot;;([.G41]+[.H41]+[.J41])/3;([.G41]+[.H41]+[.I41])/3))));&quot;&quot;)">
            <text:p/>
          </table:table-cell>
          <table:table-cell table:style-name="ce25"/>
          <table:table-cell table:style-name="ce29" table:formula="of:=IF([.K41]&lt;7;IF([.K41]&lt;4;[.K41];IF([.L41]=&quot;&quot;;&quot;&quot;;ROUND(([.K41]*6+[.L41]*4)/10;1)));[.K41])">
            <text:p/>
          </table:table-cell>
          <table:table-cell table:style-name="ce32" table:formula="of:=IF([.F41]&lt;15;IF([.M41]=&quot;&quot;;&quot;I&quot;;IF([.M41]&lt;5;&quot;R&quot;;&quot;A&quot;));&quot;RF&quot;)" office:value-type="string" office:string-value="I">
            <text:p>I</text:p>
          </table:table-cell>
          <table:table-cell table:style-name="ce29" table:formula="of:=IF([.K41]&lt;7;IF([.K41]&lt;4;&quot;&quot;;(50-[.K41]*6)/4);&quot;&quot;)">
            <text:p/>
          </table:table-cell>
          <table:table-cell table:style-name="ce28" table:formula="of:=IF([.N41]=&quot;A&quot;;1;0)" office:value-type="float" office:value="0">
            <text:p>0</text:p>
          </table:table-cell>
          <table:table-cell table:style-name="ce28" table:formula="of:=IF([.N41]=&quot;R&quot;;1;0)" office:value-type="float" office:value="0">
            <text:p>0</text:p>
          </table:table-cell>
          <table:table-cell table:style-name="ce28" table:formula="of:=IF([.N41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36">
            <text:p>36</text:p>
          </table:table-cell>
          <table:table-cell table:style-name="ce11" office:value-type="float" office:value="11011252">
            <text:p>11011252</text:p>
          </table:table-cell>
          <table:table-cell table:style-name="ce13" office:value-type="string">
            <text:p>IZAIAS MARTINIANO DA SILVA</text:p>
          </table:table-cell>
          <table:table-cell table:style-name="ce19"/>
          <table:table-cell table:number-columns-repeated="4" table:style-name="ce26"/>
          <table:table-cell table:style-name="ce30" table:formula="of:=IF([.F42]&lt;15;IF(OR(AND([.G42]=&quot; &quot;;[.H42]=&quot;&quot;);AND([.G42]=&quot;&quot;;[.I42]=&quot;&quot;);AND([.G42]=&quot;&quot;;[.J42]=&quot;&quot;);AND([.H42]=&quot;&quot;;[.I42]=&quot;&quot;);AND([.H42]=&quot;&quot;;[.J42]=&quot;&quot;);AND([.I42]=&quot;&quot;;[.J42]=&quot;&quot;));&quot;&quot;;IF([.G42]=&quot;&quot;;([.J42]+[.H42]+[.I42])/3;IF([.H42]=&quot;&quot;;([.G42]+[.I42]+[.J42])/3;IF([.I42]=&quot;&quot;;([.G42]+[.H42]+[.J42])/3;([.G42]+[.H42]+[.I42])/3))));&quot;&quot;)">
            <text:p/>
          </table:table-cell>
          <table:table-cell table:style-name="ce26"/>
          <table:table-cell table:style-name="ce30" table:formula="of:=IF([.K42]&lt;7;IF([.K42]&lt;4;[.K42];IF([.L42]=&quot;&quot;;&quot;&quot;;ROUND(([.K42]*6+[.L42]*4)/10;1)));[.K42])">
            <text:p/>
          </table:table-cell>
          <table:table-cell table:style-name="ce33" table:formula="of:=IF([.F42]&lt;15;IF([.M42]=&quot;&quot;;&quot;I&quot;;IF([.M42]&lt;5;&quot;R&quot;;&quot;A&quot;));&quot;RF&quot;)" office:value-type="string" office:string-value="I">
            <text:p>I</text:p>
          </table:table-cell>
          <table:table-cell table:style-name="ce30" table:formula="of:=IF([.K42]&lt;7;IF([.K42]&lt;4;&quot;&quot;;(50-[.K42]*6)/4);&quot;&quot;)">
            <text:p/>
          </table:table-cell>
          <table:table-cell table:style-name="ce34" table:formula="of:=IF([.N42]=&quot;A&quot;;1;0)" office:value-type="float" office:value="0">
            <text:p>0</text:p>
          </table:table-cell>
          <table:table-cell table:style-name="ce34" table:formula="of:=IF([.N42]=&quot;R&quot;;1;0)" office:value-type="float" office:value="0">
            <text:p>0</text:p>
          </table:table-cell>
          <table:table-cell table:style-name="ce34" table:formula="of:=IF([.N42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37">
            <text:p>37</text:p>
          </table:table-cell>
          <table:table-cell table:style-name="ce11" office:value-type="float" office:value="11211411">
            <text:p>11211411</text:p>
          </table:table-cell>
          <table:table-cell table:style-name="ce12" office:value-type="string">
            <text:p>JIDDU ABILIO MANGUEIRA</text:p>
          </table:table-cell>
          <table:table-cell table:style-name="ce18"/>
          <table:table-cell table:style-name="ce25"/>
          <table:table-cell table:style-name="ce25" office:value-type="float" office:value="2">
            <text:p>2,0</text:p>
          </table:table-cell>
          <table:table-cell table:style-name="ce25" office:value-type="float" office:value="5">
            <text:p>5,0</text:p>
          </table:table-cell>
          <table:table-cell table:style-name="ce25"/>
          <table:table-cell table:style-name="ce29" table:formula="of:=IF([.F43]&lt;15;IF(OR(AND([.G43]=&quot; &quot;;[.H43]=&quot;&quot;);AND([.G43]=&quot;&quot;;[.I43]=&quot;&quot;);AND([.G43]=&quot;&quot;;[.J43]=&quot;&quot;);AND([.H43]=&quot;&quot;;[.I43]=&quot;&quot;);AND([.H43]=&quot;&quot;;[.J43]=&quot;&quot;);AND([.I43]=&quot;&quot;;[.J43]=&quot;&quot;));&quot;&quot;;IF([.G43]=&quot;&quot;;([.J43]+[.H43]+[.I43])/3;IF([.H43]=&quot;&quot;;([.G43]+[.I43]+[.J43])/3;IF([.I43]=&quot;&quot;;([.G43]+[.H43]+[.J43])/3;([.G43]+[.H43]+[.I43])/3))));&quot;&quot;)">
            <text:p/>
          </table:table-cell>
          <table:table-cell table:style-name="ce25"/>
          <table:table-cell table:style-name="ce29" table:formula="of:=IF([.K43]&lt;7;IF([.K43]&lt;4;[.K43];IF([.L43]=&quot;&quot;;&quot;&quot;;ROUND(([.K43]*6+[.L43]*4)/10;1)));[.K43])">
            <text:p/>
          </table:table-cell>
          <table:table-cell table:style-name="ce32" table:formula="of:=IF([.F43]&lt;15;IF([.M43]=&quot;&quot;;&quot;I&quot;;IF([.M43]&lt;5;&quot;R&quot;;&quot;A&quot;));&quot;RF&quot;)" office:value-type="string" office:string-value="I">
            <text:p>I</text:p>
          </table:table-cell>
          <table:table-cell table:style-name="ce29" table:formula="of:=IF([.K43]&lt;7;IF([.K43]&lt;4;&quot;&quot;;(50-[.K43]*6)/4);&quot;&quot;)">
            <text:p/>
          </table:table-cell>
          <table:table-cell table:style-name="ce28" table:formula="of:=IF([.N43]=&quot;A&quot;;1;0)" office:value-type="float" office:value="0">
            <text:p>0</text:p>
          </table:table-cell>
          <table:table-cell table:style-name="ce28" table:formula="of:=IF([.N43]=&quot;R&quot;;1;0)" office:value-type="float" office:value="0">
            <text:p>0</text:p>
          </table:table-cell>
          <table:table-cell table:style-name="ce28" table:formula="of:=IF([.N43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38">
            <text:p>38</text:p>
          </table:table-cell>
          <table:table-cell table:style-name="ce11" office:value-type="float" office:value="11021279">
            <text:p>11021279</text:p>
          </table:table-cell>
          <table:table-cell table:style-name="ce13" office:value-type="string">
            <text:p>JOAO EVANGELISTA DO NASCIM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44]&lt;15;IF(OR(AND([.G44]=&quot; &quot;;[.H44]=&quot;&quot;);AND([.G44]=&quot;&quot;;[.I44]=&quot;&quot;);AND([.G44]=&quot;&quot;;[.J44]=&quot;&quot;);AND([.H44]=&quot;&quot;;[.I44]=&quot;&quot;);AND([.H44]=&quot;&quot;;[.J44]=&quot;&quot;);AND([.I44]=&quot;&quot;;[.J44]=&quot;&quot;));&quot;&quot;;IF([.G44]=&quot;&quot;;([.J44]+[.H44]+[.I44])/3;IF([.H44]=&quot;&quot;;([.G44]+[.I44]+[.J44])/3;IF([.I44]=&quot;&quot;;([.G44]+[.H44]+[.J44])/3;([.G44]+[.H44]+[.I44])/3))));&quot;&quot;)" office:value-type="float" office:value="5">
            <text:p>5,0</text:p>
          </table:table-cell>
          <table:table-cell table:style-name="ce26"/>
          <table:table-cell table:style-name="ce30" table:formula="of:=IF([.K44]&lt;7;IF([.K44]&lt;4;[.K44];IF([.L44]=&quot;&quot;;&quot;&quot;;ROUND(([.K44]*6+[.L44]*4)/10;1)));[.K44])">
            <text:p/>
          </table:table-cell>
          <table:table-cell table:style-name="ce33" table:formula="of:=IF([.F44]&lt;15;IF([.M44]=&quot;&quot;;&quot;I&quot;;IF([.M44]&lt;5;&quot;R&quot;;&quot;A&quot;));&quot;RF&quot;)" office:value-type="string" office:string-value="I">
            <text:p>I</text:p>
          </table:table-cell>
          <table:table-cell table:style-name="ce30" table:formula="of:=IF([.K44]&lt;7;IF([.K44]&lt;4;&quot;&quot;;(50-[.K44]*6)/4);&quot;&quot;)" office:value-type="float" office:value="5">
            <text:p>5,0</text:p>
          </table:table-cell>
          <table:table-cell table:style-name="ce34" table:formula="of:=IF([.N44]=&quot;A&quot;;1;0)" office:value-type="float" office:value="0">
            <text:p>0</text:p>
          </table:table-cell>
          <table:table-cell table:style-name="ce34" table:formula="of:=IF([.N44]=&quot;R&quot;;1;0)" office:value-type="float" office:value="0">
            <text:p>0</text:p>
          </table:table-cell>
          <table:table-cell table:style-name="ce34" table:formula="of:=IF([.N44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39">
            <text:p>39</text:p>
          </table:table-cell>
          <table:table-cell table:style-name="ce11" office:value-type="float" office:value="11021268">
            <text:p>11021268</text:p>
          </table:table-cell>
          <table:table-cell table:style-name="ce12" office:value-type="string">
            <text:p>JONATHAN DE MIRANDA LEITE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45]&lt;15;IF(OR(AND([.G45]=&quot; &quot;;[.H45]=&quot;&quot;);AND([.G45]=&quot;&quot;;[.I45]=&quot;&quot;);AND([.G45]=&quot;&quot;;[.J45]=&quot;&quot;);AND([.H45]=&quot;&quot;;[.I45]=&quot;&quot;);AND([.H45]=&quot;&quot;;[.J45]=&quot;&quot;);AND([.I45]=&quot;&quot;;[.J45]=&quot;&quot;));&quot;&quot;;IF([.G45]=&quot;&quot;;([.J45]+[.H45]+[.I45])/3;IF([.H45]=&quot;&quot;;([.G45]+[.I45]+[.J45])/3;IF([.I45]=&quot;&quot;;([.G45]+[.H45]+[.J45])/3;([.G45]+[.H45]+[.I45])/3))));&quot;&quot;)" office:value-type="float" office:value="5">
            <text:p>5,0</text:p>
          </table:table-cell>
          <table:table-cell table:style-name="ce25"/>
          <table:table-cell table:style-name="ce29" table:formula="of:=IF([.K45]&lt;7;IF([.K45]&lt;4;[.K45];IF([.L45]=&quot;&quot;;&quot;&quot;;ROUND(([.K45]*6+[.L45]*4)/10;1)));[.K45])">
            <text:p/>
          </table:table-cell>
          <table:table-cell table:style-name="ce32" table:formula="of:=IF([.F45]&lt;15;IF([.M45]=&quot;&quot;;&quot;I&quot;;IF([.M45]&lt;5;&quot;R&quot;;&quot;A&quot;));&quot;RF&quot;)" office:value-type="string" office:string-value="I">
            <text:p>I</text:p>
          </table:table-cell>
          <table:table-cell table:style-name="ce29" table:formula="of:=IF([.K45]&lt;7;IF([.K45]&lt;4;&quot;&quot;;(50-[.K45]*6)/4);&quot;&quot;)" office:value-type="float" office:value="5">
            <text:p>5,0</text:p>
          </table:table-cell>
          <table:table-cell table:style-name="ce28" table:formula="of:=IF([.N45]=&quot;A&quot;;1;0)" office:value-type="float" office:value="0">
            <text:p>0</text:p>
          </table:table-cell>
          <table:table-cell table:style-name="ce28" table:formula="of:=IF([.N45]=&quot;R&quot;;1;0)" office:value-type="float" office:value="0">
            <text:p>0</text:p>
          </table:table-cell>
          <table:table-cell table:style-name="ce28" table:formula="of:=IF([.N45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40">
            <text:p>40</text:p>
          </table:table-cell>
          <table:table-cell table:style-name="ce11" office:value-type="float" office:value="11218967">
            <text:p>11218967</text:p>
          </table:table-cell>
          <table:table-cell table:style-name="ce13" office:value-type="string">
            <text:p>JOSE EDUARDO SANTOS DE SOU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46]&lt;15;IF(OR(AND([.G46]=&quot; &quot;;[.H46]=&quot;&quot;);AND([.G46]=&quot;&quot;;[.I46]=&quot;&quot;);AND([.G46]=&quot;&quot;;[.J46]=&quot;&quot;);AND([.H46]=&quot;&quot;;[.I46]=&quot;&quot;);AND([.H46]=&quot;&quot;;[.J46]=&quot;&quot;);AND([.I46]=&quot;&quot;;[.J46]=&quot;&quot;));&quot;&quot;;IF([.G46]=&quot;&quot;;([.J46]+[.H46]+[.I46])/3;IF([.H46]=&quot;&quot;;([.G46]+[.I46]+[.J46])/3;IF([.I46]=&quot;&quot;;([.G46]+[.H46]+[.J46])/3;([.G46]+[.H46]+[.I46])/3))));&quot;&quot;)" office:value-type="float" office:value="5">
            <text:p>5,0</text:p>
          </table:table-cell>
          <table:table-cell table:style-name="ce26"/>
          <table:table-cell table:style-name="ce30" table:formula="of:=IF([.K46]&lt;7;IF([.K46]&lt;4;[.K46];IF([.L46]=&quot;&quot;;&quot;&quot;;ROUND(([.K46]*6+[.L46]*4)/10;1)));[.K46])">
            <text:p/>
          </table:table-cell>
          <table:table-cell table:style-name="ce33" table:formula="of:=IF([.F46]&lt;15;IF([.M46]=&quot;&quot;;&quot;I&quot;;IF([.M46]&lt;5;&quot;R&quot;;&quot;A&quot;));&quot;RF&quot;)" office:value-type="string" office:string-value="I">
            <text:p>I</text:p>
          </table:table-cell>
          <table:table-cell table:style-name="ce30" table:formula="of:=IF([.K46]&lt;7;IF([.K46]&lt;4;&quot;&quot;;(50-[.K46]*6)/4);&quot;&quot;)" office:value-type="float" office:value="5">
            <text:p>5,0</text:p>
          </table:table-cell>
          <table:table-cell table:style-name="ce34" table:formula="of:=IF([.N46]=&quot;A&quot;;1;0)" office:value-type="float" office:value="0">
            <text:p>0</text:p>
          </table:table-cell>
          <table:table-cell table:style-name="ce34" table:formula="of:=IF([.N46]=&quot;R&quot;;1;0)" office:value-type="float" office:value="0">
            <text:p>0</text:p>
          </table:table-cell>
          <table:table-cell table:style-name="ce34" table:formula="of:=IF([.N46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41">
            <text:p>41</text:p>
          </table:table-cell>
          <table:table-cell table:style-name="ce11" office:value-type="float" office:value="11228510">
            <text:p>11228510</text:p>
          </table:table-cell>
          <table:table-cell table:style-name="ce12" office:value-type="string">
            <text:p>JULLIANA ROSA PASCHOAL NEV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47]&lt;15;IF(OR(AND([.G47]=&quot; &quot;;[.H47]=&quot;&quot;);AND([.G47]=&quot;&quot;;[.I47]=&quot;&quot;);AND([.G47]=&quot;&quot;;[.J47]=&quot;&quot;);AND([.H47]=&quot;&quot;;[.I47]=&quot;&quot;);AND([.H47]=&quot;&quot;;[.J47]=&quot;&quot;);AND([.I47]=&quot;&quot;;[.J47]=&quot;&quot;));&quot;&quot;;IF([.G47]=&quot;&quot;;([.J47]+[.H47]+[.I47])/3;IF([.H47]=&quot;&quot;;([.G47]+[.I47]+[.J47])/3;IF([.I47]=&quot;&quot;;([.G47]+[.H47]+[.J47])/3;([.G47]+[.H47]+[.I47])/3))));&quot;&quot;)" office:value-type="float" office:value="5">
            <text:p>5,0</text:p>
          </table:table-cell>
          <table:table-cell table:style-name="ce25"/>
          <table:table-cell table:style-name="ce29" table:formula="of:=IF([.K47]&lt;7;IF([.K47]&lt;4;[.K47];IF([.L47]=&quot;&quot;;&quot;&quot;;ROUND(([.K47]*6+[.L47]*4)/10;1)));[.K47])">
            <text:p/>
          </table:table-cell>
          <table:table-cell table:style-name="ce32" table:formula="of:=IF([.F47]&lt;15;IF([.M47]=&quot;&quot;;&quot;I&quot;;IF([.M47]&lt;5;&quot;R&quot;;&quot;A&quot;));&quot;RF&quot;)" office:value-type="string" office:string-value="I">
            <text:p>I</text:p>
          </table:table-cell>
          <table:table-cell table:style-name="ce29" table:formula="of:=IF([.K47]&lt;7;IF([.K47]&lt;4;&quot;&quot;;(50-[.K47]*6)/4);&quot;&quot;)" office:value-type="float" office:value="5">
            <text:p>5,0</text:p>
          </table:table-cell>
          <table:table-cell table:style-name="ce28" table:formula="of:=IF([.N47]=&quot;A&quot;;1;0)" office:value-type="float" office:value="0">
            <text:p>0</text:p>
          </table:table-cell>
          <table:table-cell table:style-name="ce28" table:formula="of:=IF([.N47]=&quot;R&quot;;1;0)" office:value-type="float" office:value="0">
            <text:p>0</text:p>
          </table:table-cell>
          <table:table-cell table:style-name="ce28" table:formula="of:=IF([.N47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42">
            <text:p>42</text:p>
          </table:table-cell>
          <table:table-cell table:style-name="ce11" office:value-type="float" office:value="11228553">
            <text:p>11228553</text:p>
          </table:table-cell>
          <table:table-cell table:style-name="ce13" office:value-type="string">
            <text:p>KALLYELANDIA FERREIRA MART</text:p>
          </table:table-cell>
          <table:table-cell table:style-name="ce19"/>
          <table:table-cell table:style-name="ce26" office:value-type="float" office:value="5">
            <text:p>5,0</text:p>
          </table:table-cell>
          <table:table-cell table:style-name="ce26" office:value-type="float" office:value="5.5">
            <text:p>5,5</text:p>
          </table:table-cell>
          <table:table-cell table:style-name="ce26" office:value-type="float" office:value="5">
            <text:p>5,0</text:p>
          </table:table-cell>
          <table:table-cell table:style-name="ce26"/>
          <table:table-cell table:style-name="ce30" table:formula="of:=IF([.F48]&lt;15;IF(OR(AND([.G48]=&quot; &quot;;[.H48]=&quot;&quot;);AND([.G48]=&quot;&quot;;[.I48]=&quot;&quot;);AND([.G48]=&quot;&quot;;[.J48]=&quot;&quot;);AND([.H48]=&quot;&quot;;[.I48]=&quot;&quot;);AND([.H48]=&quot;&quot;;[.J48]=&quot;&quot;);AND([.I48]=&quot;&quot;;[.J48]=&quot;&quot;));&quot;&quot;;IF([.G48]=&quot;&quot;;([.J48]+[.H48]+[.I48])/3;IF([.H48]=&quot;&quot;;([.G48]+[.I48]+[.J48])/3;IF([.I48]=&quot;&quot;;([.G48]+[.H48]+[.J48])/3;([.G48]+[.H48]+[.I48])/3))));&quot;&quot;)" office:value-type="float" office:value="5.16666666666667">
            <text:p>5,2</text:p>
          </table:table-cell>
          <table:table-cell table:style-name="ce26"/>
          <table:table-cell table:style-name="ce30" table:formula="of:=IF([.K48]&lt;7;IF([.K48]&lt;4;[.K48];IF([.L48]=&quot;&quot;;&quot;&quot;;ROUND(([.K48]*6+[.L48]*4)/10;1)));[.K48])">
            <text:p/>
          </table:table-cell>
          <table:table-cell table:style-name="ce33" table:formula="of:=IF([.F48]&lt;15;IF([.M48]=&quot;&quot;;&quot;I&quot;;IF([.M48]&lt;5;&quot;R&quot;;&quot;A&quot;));&quot;RF&quot;)" office:value-type="string" office:string-value="I">
            <text:p>I</text:p>
          </table:table-cell>
          <table:table-cell table:style-name="ce30" table:formula="of:=IF([.K48]&lt;7;IF([.K48]&lt;4;&quot;&quot;;(50-[.K48]*6)/4);&quot;&quot;)" office:value-type="float" office:value="4.75">
            <text:p>4,8</text:p>
          </table:table-cell>
          <table:table-cell table:style-name="ce34" table:formula="of:=IF([.N48]=&quot;A&quot;;1;0)" office:value-type="float" office:value="0">
            <text:p>0</text:p>
          </table:table-cell>
          <table:table-cell table:style-name="ce34" table:formula="of:=IF([.N48]=&quot;R&quot;;1;0)" office:value-type="float" office:value="0">
            <text:p>0</text:p>
          </table:table-cell>
          <table:table-cell table:style-name="ce34" table:formula="of:=IF([.N48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43">
            <text:p>43</text:p>
          </table:table-cell>
          <table:table-cell table:style-name="ce11" office:value-type="float" office:value="11211422">
            <text:p>11211422</text:p>
          </table:table-cell>
          <table:table-cell table:style-name="ce12" office:value-type="string">
            <text:p>KARLA CRISTINA TABOSA MACH</text:p>
          </table:table-cell>
          <table:table-cell table:style-name="ce18"/>
          <table:table-cell table:style-name="ce25" office:value-type="float" office:value="6">
            <text:p>6,0</text:p>
          </table:table-cell>
          <table:table-cell table:style-name="ce25" office:value-type="float" office:value="5">
            <text:p>5,0</text:p>
          </table:table-cell>
          <table:table-cell table:style-name="ce25" office:value-type="float" office:value="6">
            <text:p>6,0</text:p>
          </table:table-cell>
          <table:table-cell table:style-name="ce25"/>
          <table:table-cell table:style-name="ce29" table:formula="of:=IF([.F49]&lt;15;IF(OR(AND([.G49]=&quot; &quot;;[.H49]=&quot;&quot;);AND([.G49]=&quot;&quot;;[.I49]=&quot;&quot;);AND([.G49]=&quot;&quot;;[.J49]=&quot;&quot;);AND([.H49]=&quot;&quot;;[.I49]=&quot;&quot;);AND([.H49]=&quot;&quot;;[.J49]=&quot;&quot;);AND([.I49]=&quot;&quot;;[.J49]=&quot;&quot;));&quot;&quot;;IF([.G49]=&quot;&quot;;([.J49]+[.H49]+[.I49])/3;IF([.H49]=&quot;&quot;;([.G49]+[.I49]+[.J49])/3;IF([.I49]=&quot;&quot;;([.G49]+[.H49]+[.J49])/3;([.G49]+[.H49]+[.I49])/3))));&quot;&quot;)" office:value-type="float" office:value="5.66666666666667">
            <text:p>5,7</text:p>
          </table:table-cell>
          <table:table-cell table:style-name="ce25"/>
          <table:table-cell table:style-name="ce29" table:formula="of:=IF([.K49]&lt;7;IF([.K49]&lt;4;[.K49];IF([.L49]=&quot;&quot;;&quot;&quot;;ROUND(([.K49]*6+[.L49]*4)/10;1)));[.K49])">
            <text:p/>
          </table:table-cell>
          <table:table-cell table:style-name="ce32" table:formula="of:=IF([.F49]&lt;15;IF([.M49]=&quot;&quot;;&quot;I&quot;;IF([.M49]&lt;5;&quot;R&quot;;&quot;A&quot;));&quot;RF&quot;)" office:value-type="string" office:string-value="I">
            <text:p>I</text:p>
          </table:table-cell>
          <table:table-cell table:style-name="ce29" table:formula="of:=IF([.K49]&lt;7;IF([.K49]&lt;4;&quot;&quot;;(50-[.K49]*6)/4);&quot;&quot;)" office:value-type="float" office:value="4">
            <text:p>4,0</text:p>
          </table:table-cell>
          <table:table-cell table:style-name="ce28" table:formula="of:=IF([.N49]=&quot;A&quot;;1;0)" office:value-type="float" office:value="0">
            <text:p>0</text:p>
          </table:table-cell>
          <table:table-cell table:style-name="ce28" table:formula="of:=IF([.N49]=&quot;R&quot;;1;0)" office:value-type="float" office:value="0">
            <text:p>0</text:p>
          </table:table-cell>
          <table:table-cell table:style-name="ce28" table:formula="of:=IF([.N49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44">
            <text:p>44</text:p>
          </table:table-cell>
          <table:table-cell table:style-name="ce11" office:value-type="float" office:value="11218038">
            <text:p>11218038</text:p>
          </table:table-cell>
          <table:table-cell table:style-name="ce13" office:value-type="string">
            <text:p>LEONARDO AUGUSTO LIMA FERE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50]&lt;15;IF(OR(AND([.G50]=&quot; &quot;;[.H50]=&quot;&quot;);AND([.G50]=&quot;&quot;;[.I50]=&quot;&quot;);AND([.G50]=&quot;&quot;;[.J50]=&quot;&quot;);AND([.H50]=&quot;&quot;;[.I50]=&quot;&quot;);AND([.H50]=&quot;&quot;;[.J50]=&quot;&quot;);AND([.I50]=&quot;&quot;;[.J50]=&quot;&quot;));&quot;&quot;;IF([.G50]=&quot;&quot;;([.J50]+[.H50]+[.I50])/3;IF([.H50]=&quot;&quot;;([.G50]+[.I50]+[.J50])/3;IF([.I50]=&quot;&quot;;([.G50]+[.H50]+[.J50])/3;([.G50]+[.H50]+[.I50])/3))));&quot;&quot;)" office:value-type="float" office:value="5">
            <text:p>5,0</text:p>
          </table:table-cell>
          <table:table-cell table:style-name="ce26"/>
          <table:table-cell table:style-name="ce30" table:formula="of:=IF([.K50]&lt;7;IF([.K50]&lt;4;[.K50];IF([.L50]=&quot;&quot;;&quot;&quot;;ROUND(([.K50]*6+[.L50]*4)/10;1)));[.K50])">
            <text:p/>
          </table:table-cell>
          <table:table-cell table:style-name="ce33" table:formula="of:=IF([.F50]&lt;15;IF([.M50]=&quot;&quot;;&quot;I&quot;;IF([.M50]&lt;5;&quot;R&quot;;&quot;A&quot;));&quot;RF&quot;)" office:value-type="string" office:string-value="I">
            <text:p>I</text:p>
          </table:table-cell>
          <table:table-cell table:style-name="ce30" table:formula="of:=IF([.K50]&lt;7;IF([.K50]&lt;4;&quot;&quot;;(50-[.K50]*6)/4);&quot;&quot;)" office:value-type="float" office:value="5">
            <text:p>5,0</text:p>
          </table:table-cell>
          <table:table-cell table:style-name="ce34" table:formula="of:=IF([.N50]=&quot;A&quot;;1;0)" office:value-type="float" office:value="0">
            <text:p>0</text:p>
          </table:table-cell>
          <table:table-cell table:style-name="ce34" table:formula="of:=IF([.N50]=&quot;R&quot;;1;0)" office:value-type="float" office:value="0">
            <text:p>0</text:p>
          </table:table-cell>
          <table:table-cell table:style-name="ce34" table:formula="of:=IF([.N50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45">
            <text:p>45</text:p>
          </table:table-cell>
          <table:table-cell table:style-name="ce11" office:value-type="float" office:value="11210038">
            <text:p>11210038</text:p>
          </table:table-cell>
          <table:table-cell table:style-name="ce12" office:value-type="string">
            <text:p>LEONARDO CORDEIRO DO NASCI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51]&lt;15;IF(OR(AND([.G51]=&quot; &quot;;[.H51]=&quot;&quot;);AND([.G51]=&quot;&quot;;[.I51]=&quot;&quot;);AND([.G51]=&quot;&quot;;[.J51]=&quot;&quot;);AND([.H51]=&quot;&quot;;[.I51]=&quot;&quot;);AND([.H51]=&quot;&quot;;[.J51]=&quot;&quot;);AND([.I51]=&quot;&quot;;[.J51]=&quot;&quot;));&quot;&quot;;IF([.G51]=&quot;&quot;;([.J51]+[.H51]+[.I51])/3;IF([.H51]=&quot;&quot;;([.G51]+[.I51]+[.J51])/3;IF([.I51]=&quot;&quot;;([.G51]+[.H51]+[.J51])/3;([.G51]+[.H51]+[.I51])/3))));&quot;&quot;)" office:value-type="float" office:value="5">
            <text:p>5,0</text:p>
          </table:table-cell>
          <table:table-cell table:style-name="ce25"/>
          <table:table-cell table:style-name="ce29" table:formula="of:=IF([.K51]&lt;7;IF([.K51]&lt;4;[.K51];IF([.L51]=&quot;&quot;;&quot;&quot;;ROUND(([.K51]*6+[.L51]*4)/10;1)));[.K51])">
            <text:p/>
          </table:table-cell>
          <table:table-cell table:style-name="ce32" table:formula="of:=IF([.F51]&lt;15;IF([.M51]=&quot;&quot;;&quot;I&quot;;IF([.M51]&lt;5;&quot;R&quot;;&quot;A&quot;));&quot;RF&quot;)" office:value-type="string" office:string-value="I">
            <text:p>I</text:p>
          </table:table-cell>
          <table:table-cell table:style-name="ce29" table:formula="of:=IF([.K51]&lt;7;IF([.K51]&lt;4;&quot;&quot;;(50-[.K51]*6)/4);&quot;&quot;)" office:value-type="float" office:value="5">
            <text:p>5,0</text:p>
          </table:table-cell>
          <table:table-cell table:style-name="ce28" table:formula="of:=IF([.N51]=&quot;A&quot;;1;0)" office:value-type="float" office:value="0">
            <text:p>0</text:p>
          </table:table-cell>
          <table:table-cell table:style-name="ce28" table:formula="of:=IF([.N51]=&quot;R&quot;;1;0)" office:value-type="float" office:value="0">
            <text:p>0</text:p>
          </table:table-cell>
          <table:table-cell table:style-name="ce28" table:formula="of:=IF([.N51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46">
            <text:p>46</text:p>
          </table:table-cell>
          <table:table-cell table:style-name="ce11" office:value-type="float" office:value="11228512">
            <text:p>11228512</text:p>
          </table:table-cell>
          <table:table-cell table:style-name="ce13" office:value-type="string">
            <text:p>LOUISE PEREIRA DA SILVA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52]&lt;15;IF(OR(AND([.G52]=&quot; &quot;;[.H52]=&quot;&quot;);AND([.G52]=&quot;&quot;;[.I52]=&quot;&quot;);AND([.G52]=&quot;&quot;;[.J52]=&quot;&quot;);AND([.H52]=&quot;&quot;;[.I52]=&quot;&quot;);AND([.H52]=&quot;&quot;;[.J52]=&quot;&quot;);AND([.I52]=&quot;&quot;;[.J52]=&quot;&quot;));&quot;&quot;;IF([.G52]=&quot;&quot;;([.J52]+[.H52]+[.I52])/3;IF([.H52]=&quot;&quot;;([.G52]+[.I52]+[.J52])/3;IF([.I52]=&quot;&quot;;([.G52]+[.H52]+[.J52])/3;([.G52]+[.H52]+[.I52])/3))));&quot;&quot;)" office:value-type="float" office:value="5">
            <text:p>5,0</text:p>
          </table:table-cell>
          <table:table-cell table:style-name="ce26"/>
          <table:table-cell table:style-name="ce30" table:formula="of:=IF([.K52]&lt;7;IF([.K52]&lt;4;[.K52];IF([.L52]=&quot;&quot;;&quot;&quot;;ROUND(([.K52]*6+[.L52]*4)/10;1)));[.K52])">
            <text:p/>
          </table:table-cell>
          <table:table-cell table:style-name="ce33" table:formula="of:=IF([.F52]&lt;15;IF([.M52]=&quot;&quot;;&quot;I&quot;;IF([.M52]&lt;5;&quot;R&quot;;&quot;A&quot;));&quot;RF&quot;)" office:value-type="string" office:string-value="I">
            <text:p>I</text:p>
          </table:table-cell>
          <table:table-cell table:style-name="ce30" table:formula="of:=IF([.K52]&lt;7;IF([.K52]&lt;4;&quot;&quot;;(50-[.K52]*6)/4);&quot;&quot;)" office:value-type="float" office:value="5">
            <text:p>5,0</text:p>
          </table:table-cell>
          <table:table-cell table:style-name="ce34" table:formula="of:=IF([.N52]=&quot;A&quot;;1;0)" office:value-type="float" office:value="0">
            <text:p>0</text:p>
          </table:table-cell>
          <table:table-cell table:style-name="ce34" table:formula="of:=IF([.N52]=&quot;R&quot;;1;0)" office:value-type="float" office:value="0">
            <text:p>0</text:p>
          </table:table-cell>
          <table:table-cell table:style-name="ce34" table:formula="of:=IF([.N52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47">
            <text:p>47</text:p>
          </table:table-cell>
          <table:table-cell table:style-name="ce11" office:value-type="float" office:value="11021266">
            <text:p>11021266</text:p>
          </table:table-cell>
          <table:table-cell table:style-name="ce12" office:value-type="string">
            <text:p>LUCAS ARAUJO DE AZEVEDO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53]&lt;15;IF(OR(AND([.G53]=&quot; &quot;;[.H53]=&quot;&quot;);AND([.G53]=&quot;&quot;;[.I53]=&quot;&quot;);AND([.G53]=&quot;&quot;;[.J53]=&quot;&quot;);AND([.H53]=&quot;&quot;;[.I53]=&quot;&quot;);AND([.H53]=&quot;&quot;;[.J53]=&quot;&quot;);AND([.I53]=&quot;&quot;;[.J53]=&quot;&quot;));&quot;&quot;;IF([.G53]=&quot;&quot;;([.J53]+[.H53]+[.I53])/3;IF([.H53]=&quot;&quot;;([.G53]+[.I53]+[.J53])/3;IF([.I53]=&quot;&quot;;([.G53]+[.H53]+[.J53])/3;([.G53]+[.H53]+[.I53])/3))));&quot;&quot;)" office:value-type="float" office:value="5">
            <text:p>5,0</text:p>
          </table:table-cell>
          <table:table-cell table:style-name="ce25"/>
          <table:table-cell table:style-name="ce29" table:formula="of:=IF([.K53]&lt;7;IF([.K53]&lt;4;[.K53];IF([.L53]=&quot;&quot;;&quot;&quot;;ROUND(([.K53]*6+[.L53]*4)/10;1)));[.K53])">
            <text:p/>
          </table:table-cell>
          <table:table-cell table:style-name="ce32" table:formula="of:=IF([.F53]&lt;15;IF([.M53]=&quot;&quot;;&quot;I&quot;;IF([.M53]&lt;5;&quot;R&quot;;&quot;A&quot;));&quot;RF&quot;)" office:value-type="string" office:string-value="I">
            <text:p>I</text:p>
          </table:table-cell>
          <table:table-cell table:style-name="ce29" table:formula="of:=IF([.K53]&lt;7;IF([.K53]&lt;4;&quot;&quot;;(50-[.K53]*6)/4);&quot;&quot;)" office:value-type="float" office:value="5">
            <text:p>5,0</text:p>
          </table:table-cell>
          <table:table-cell table:style-name="ce28" table:formula="of:=IF([.N53]=&quot;A&quot;;1;0)" office:value-type="float" office:value="0">
            <text:p>0</text:p>
          </table:table-cell>
          <table:table-cell table:style-name="ce28" table:formula="of:=IF([.N53]=&quot;R&quot;;1;0)" office:value-type="float" office:value="0">
            <text:p>0</text:p>
          </table:table-cell>
          <table:table-cell table:style-name="ce28" table:formula="of:=IF([.N53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48">
            <text:p>48</text:p>
          </table:table-cell>
          <table:table-cell table:style-name="ce11" office:value-type="float" office:value="11121972">
            <text:p>11121972</text:p>
          </table:table-cell>
          <table:table-cell table:style-name="ce13" office:value-type="string">
            <text:p>LUCAS CORREIA LUCENA DE SO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54]&lt;15;IF(OR(AND([.G54]=&quot; &quot;;[.H54]=&quot;&quot;);AND([.G54]=&quot;&quot;;[.I54]=&quot;&quot;);AND([.G54]=&quot;&quot;;[.J54]=&quot;&quot;);AND([.H54]=&quot;&quot;;[.I54]=&quot;&quot;);AND([.H54]=&quot;&quot;;[.J54]=&quot;&quot;);AND([.I54]=&quot;&quot;;[.J54]=&quot;&quot;));&quot;&quot;;IF([.G54]=&quot;&quot;;([.J54]+[.H54]+[.I54])/3;IF([.H54]=&quot;&quot;;([.G54]+[.I54]+[.J54])/3;IF([.I54]=&quot;&quot;;([.G54]+[.H54]+[.J54])/3;([.G54]+[.H54]+[.I54])/3))));&quot;&quot;)" office:value-type="float" office:value="5">
            <text:p>5,0</text:p>
          </table:table-cell>
          <table:table-cell table:style-name="ce26"/>
          <table:table-cell table:style-name="ce30" table:formula="of:=IF([.K54]&lt;7;IF([.K54]&lt;4;[.K54];IF([.L54]=&quot;&quot;;&quot;&quot;;ROUND(([.K54]*6+[.L54]*4)/10;1)));[.K54])">
            <text:p/>
          </table:table-cell>
          <table:table-cell table:style-name="ce33" table:formula="of:=IF([.F54]&lt;15;IF([.M54]=&quot;&quot;;&quot;I&quot;;IF([.M54]&lt;5;&quot;R&quot;;&quot;A&quot;));&quot;RF&quot;)" office:value-type="string" office:string-value="I">
            <text:p>I</text:p>
          </table:table-cell>
          <table:table-cell table:style-name="ce30" table:formula="of:=IF([.K54]&lt;7;IF([.K54]&lt;4;&quot;&quot;;(50-[.K54]*6)/4);&quot;&quot;)" office:value-type="float" office:value="5">
            <text:p>5,0</text:p>
          </table:table-cell>
          <table:table-cell table:style-name="ce34" table:formula="of:=IF([.N54]=&quot;A&quot;;1;0)" office:value-type="float" office:value="0">
            <text:p>0</text:p>
          </table:table-cell>
          <table:table-cell table:style-name="ce34" table:formula="of:=IF([.N54]=&quot;R&quot;;1;0)" office:value-type="float" office:value="0">
            <text:p>0</text:p>
          </table:table-cell>
          <table:table-cell table:style-name="ce34" table:formula="of:=IF([.N54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49">
            <text:p>49</text:p>
          </table:table-cell>
          <table:table-cell table:style-name="ce11" office:value-type="float" office:value="11211150">
            <text:p>11211150</text:p>
          </table:table-cell>
          <table:table-cell table:style-name="ce12" office:value-type="string">
            <text:p>LUCAS HENRIQUE PAUPITZ MEN</text:p>
          </table:table-cell>
          <table:table-cell table:style-name="ce18"/>
          <table:table-cell table:style-name="ce25" office:value-type="float" office:value="7.5">
            <text:p>7,5</text:p>
          </table:table-cell>
          <table:table-cell table:number-columns-repeated="2" table:style-name="ce25" office:value-type="float" office:value="5">
            <text:p>5,0</text:p>
          </table:table-cell>
          <table:table-cell table:style-name="ce25"/>
          <table:table-cell table:style-name="ce29" table:formula="of:=IF([.F55]&lt;15;IF(OR(AND([.G55]=&quot; &quot;;[.H55]=&quot;&quot;);AND([.G55]=&quot;&quot;;[.I55]=&quot;&quot;);AND([.G55]=&quot;&quot;;[.J55]=&quot;&quot;);AND([.H55]=&quot;&quot;;[.I55]=&quot;&quot;);AND([.H55]=&quot;&quot;;[.J55]=&quot;&quot;);AND([.I55]=&quot;&quot;;[.J55]=&quot;&quot;));&quot;&quot;;IF([.G55]=&quot;&quot;;([.J55]+[.H55]+[.I55])/3;IF([.H55]=&quot;&quot;;([.G55]+[.I55]+[.J55])/3;IF([.I55]=&quot;&quot;;([.G55]+[.H55]+[.J55])/3;([.G55]+[.H55]+[.I55])/3))));&quot;&quot;)" office:value-type="float" office:value="5.83333333333333">
            <text:p>5,8</text:p>
          </table:table-cell>
          <table:table-cell table:style-name="ce25"/>
          <table:table-cell table:style-name="ce29" table:formula="of:=IF([.K55]&lt;7;IF([.K55]&lt;4;[.K55];IF([.L55]=&quot;&quot;;&quot;&quot;;ROUND(([.K55]*6+[.L55]*4)/10;1)));[.K55])">
            <text:p/>
          </table:table-cell>
          <table:table-cell table:style-name="ce32" table:formula="of:=IF([.F55]&lt;15;IF([.M55]=&quot;&quot;;&quot;I&quot;;IF([.M55]&lt;5;&quot;R&quot;;&quot;A&quot;));&quot;RF&quot;)" office:value-type="string" office:string-value="I">
            <text:p>I</text:p>
          </table:table-cell>
          <table:table-cell table:style-name="ce29" table:formula="of:=IF([.K55]&lt;7;IF([.K55]&lt;4;&quot;&quot;;(50-[.K55]*6)/4);&quot;&quot;)" office:value-type="float" office:value="3.75">
            <text:p>3,8</text:p>
          </table:table-cell>
          <table:table-cell table:style-name="ce28" table:formula="of:=IF([.N55]=&quot;A&quot;;1;0)" office:value-type="float" office:value="0">
            <text:p>0</text:p>
          </table:table-cell>
          <table:table-cell table:style-name="ce28" table:formula="of:=IF([.N55]=&quot;R&quot;;1;0)" office:value-type="float" office:value="0">
            <text:p>0</text:p>
          </table:table-cell>
          <table:table-cell table:style-name="ce28" table:formula="of:=IF([.N55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50">
            <text:p>50</text:p>
          </table:table-cell>
          <table:table-cell table:style-name="ce11" office:value-type="float" office:value="11210030">
            <text:p>11210030</text:p>
          </table:table-cell>
          <table:table-cell table:style-name="ce13" office:value-type="string">
            <text:p>LUCAS VINICIUS DE ANDRADE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56]&lt;15;IF(OR(AND([.G56]=&quot; &quot;;[.H56]=&quot;&quot;);AND([.G56]=&quot;&quot;;[.I56]=&quot;&quot;);AND([.G56]=&quot;&quot;;[.J56]=&quot;&quot;);AND([.H56]=&quot;&quot;;[.I56]=&quot;&quot;);AND([.H56]=&quot;&quot;;[.J56]=&quot;&quot;);AND([.I56]=&quot;&quot;;[.J56]=&quot;&quot;));&quot;&quot;;IF([.G56]=&quot;&quot;;([.J56]+[.H56]+[.I56])/3;IF([.H56]=&quot;&quot;;([.G56]+[.I56]+[.J56])/3;IF([.I56]=&quot;&quot;;([.G56]+[.H56]+[.J56])/3;([.G56]+[.H56]+[.I56])/3))));&quot;&quot;)" office:value-type="float" office:value="5">
            <text:p>5,0</text:p>
          </table:table-cell>
          <table:table-cell table:style-name="ce26"/>
          <table:table-cell table:style-name="ce30" table:formula="of:=IF([.K56]&lt;7;IF([.K56]&lt;4;[.K56];IF([.L56]=&quot;&quot;;&quot;&quot;;ROUND(([.K56]*6+[.L56]*4)/10;1)));[.K56])">
            <text:p/>
          </table:table-cell>
          <table:table-cell table:style-name="ce33" table:formula="of:=IF([.F56]&lt;15;IF([.M56]=&quot;&quot;;&quot;I&quot;;IF([.M56]&lt;5;&quot;R&quot;;&quot;A&quot;));&quot;RF&quot;)" office:value-type="string" office:string-value="I">
            <text:p>I</text:p>
          </table:table-cell>
          <table:table-cell table:style-name="ce30" table:formula="of:=IF([.K56]&lt;7;IF([.K56]&lt;4;&quot;&quot;;(50-[.K56]*6)/4);&quot;&quot;)" office:value-type="float" office:value="5">
            <text:p>5,0</text:p>
          </table:table-cell>
          <table:table-cell table:style-name="ce34" table:formula="of:=IF([.N56]=&quot;A&quot;;1;0)" office:value-type="float" office:value="0">
            <text:p>0</text:p>
          </table:table-cell>
          <table:table-cell table:style-name="ce34" table:formula="of:=IF([.N56]=&quot;R&quot;;1;0)" office:value-type="float" office:value="0">
            <text:p>0</text:p>
          </table:table-cell>
          <table:table-cell table:style-name="ce34" table:formula="of:=IF([.N56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51">
            <text:p>51</text:p>
          </table:table-cell>
          <table:table-cell table:style-name="ce11" office:value-type="float" office:value="11111293">
            <text:p>11111293</text:p>
          </table:table-cell>
          <table:table-cell table:style-name="ce12" office:value-type="string">
            <text:p>MARCO DA COSTA SCHULZE</text:p>
          </table:table-cell>
          <table:table-cell table:style-name="ce18"/>
          <table:table-cell table:number-columns-repeated="4" table:style-name="ce25"/>
          <table:table-cell table:style-name="ce29" table:formula="of:=IF([.F57]&lt;15;IF(OR(AND([.G57]=&quot; &quot;;[.H57]=&quot;&quot;);AND([.G57]=&quot;&quot;;[.I57]=&quot;&quot;);AND([.G57]=&quot;&quot;;[.J57]=&quot;&quot;);AND([.H57]=&quot;&quot;;[.I57]=&quot;&quot;);AND([.H57]=&quot;&quot;;[.J57]=&quot;&quot;);AND([.I57]=&quot;&quot;;[.J57]=&quot;&quot;));&quot;&quot;;IF([.G57]=&quot;&quot;;([.J57]+[.H57]+[.I57])/3;IF([.H57]=&quot;&quot;;([.G57]+[.I57]+[.J57])/3;IF([.I57]=&quot;&quot;;([.G57]+[.H57]+[.J57])/3;([.G57]+[.H57]+[.I57])/3))));&quot;&quot;)">
            <text:p/>
          </table:table-cell>
          <table:table-cell table:style-name="ce25"/>
          <table:table-cell table:style-name="ce29" table:formula="of:=IF([.K57]&lt;7;IF([.K57]&lt;4;[.K57];IF([.L57]=&quot;&quot;;&quot;&quot;;ROUND(([.K57]*6+[.L57]*4)/10;1)));[.K57])">
            <text:p/>
          </table:table-cell>
          <table:table-cell table:style-name="ce32" table:formula="of:=IF([.F57]&lt;15;IF([.M57]=&quot;&quot;;&quot;I&quot;;IF([.M57]&lt;5;&quot;R&quot;;&quot;A&quot;));&quot;RF&quot;)" office:value-type="string" office:string-value="I">
            <text:p>I</text:p>
          </table:table-cell>
          <table:table-cell table:style-name="ce29" table:formula="of:=IF([.K57]&lt;7;IF([.K57]&lt;4;&quot;&quot;;(50-[.K57]*6)/4);&quot;&quot;)">
            <text:p/>
          </table:table-cell>
          <table:table-cell table:style-name="ce28" table:formula="of:=IF([.N57]=&quot;A&quot;;1;0)" office:value-type="float" office:value="0">
            <text:p>0</text:p>
          </table:table-cell>
          <table:table-cell table:style-name="ce28" table:formula="of:=IF([.N57]=&quot;R&quot;;1;0)" office:value-type="float" office:value="0">
            <text:p>0</text:p>
          </table:table-cell>
          <table:table-cell table:style-name="ce28" table:formula="of:=IF([.N57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52">
            <text:p>52</text:p>
          </table:table-cell>
          <table:table-cell table:style-name="ce11" office:value-type="float" office:value="10921363">
            <text:p>10921363</text:p>
          </table:table-cell>
          <table:table-cell table:style-name="ce13" office:value-type="string">
            <text:p>MARCOS PAULO SIQUEIRA DA C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58]&lt;15;IF(OR(AND([.G58]=&quot; &quot;;[.H58]=&quot;&quot;);AND([.G58]=&quot;&quot;;[.I58]=&quot;&quot;);AND([.G58]=&quot;&quot;;[.J58]=&quot;&quot;);AND([.H58]=&quot;&quot;;[.I58]=&quot;&quot;);AND([.H58]=&quot;&quot;;[.J58]=&quot;&quot;);AND([.I58]=&quot;&quot;;[.J58]=&quot;&quot;));&quot;&quot;;IF([.G58]=&quot;&quot;;([.J58]+[.H58]+[.I58])/3;IF([.H58]=&quot;&quot;;([.G58]+[.I58]+[.J58])/3;IF([.I58]=&quot;&quot;;([.G58]+[.H58]+[.J58])/3;([.G58]+[.H58]+[.I58])/3))));&quot;&quot;)" office:value-type="float" office:value="5">
            <text:p>5,0</text:p>
          </table:table-cell>
          <table:table-cell table:style-name="ce26"/>
          <table:table-cell table:style-name="ce30" table:formula="of:=IF([.K58]&lt;7;IF([.K58]&lt;4;[.K58];IF([.L58]=&quot;&quot;;&quot;&quot;;ROUND(([.K58]*6+[.L58]*4)/10;1)));[.K58])">
            <text:p/>
          </table:table-cell>
          <table:table-cell table:style-name="ce33" table:formula="of:=IF([.F58]&lt;15;IF([.M58]=&quot;&quot;;&quot;I&quot;;IF([.M58]&lt;5;&quot;R&quot;;&quot;A&quot;));&quot;RF&quot;)" office:value-type="string" office:string-value="I">
            <text:p>I</text:p>
          </table:table-cell>
          <table:table-cell table:style-name="ce30" table:formula="of:=IF([.K58]&lt;7;IF([.K58]&lt;4;&quot;&quot;;(50-[.K58]*6)/4);&quot;&quot;)" office:value-type="float" office:value="5">
            <text:p>5,0</text:p>
          </table:table-cell>
          <table:table-cell table:style-name="ce34" table:formula="of:=IF([.N58]=&quot;A&quot;;1;0)" office:value-type="float" office:value="0">
            <text:p>0</text:p>
          </table:table-cell>
          <table:table-cell table:style-name="ce34" table:formula="of:=IF([.N58]=&quot;R&quot;;1;0)" office:value-type="float" office:value="0">
            <text:p>0</text:p>
          </table:table-cell>
          <table:table-cell table:style-name="ce34" table:formula="of:=IF([.N58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53">
            <text:p>53</text:p>
          </table:table-cell>
          <table:table-cell table:style-name="ce11" office:value-type="float" office:value="11218982">
            <text:p>11218982</text:p>
          </table:table-cell>
          <table:table-cell table:style-name="ce12" office:value-type="string">
            <text:p>MARIA EDUARDA TEODULO DE M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59]&lt;15;IF(OR(AND([.G59]=&quot; &quot;;[.H59]=&quot;&quot;);AND([.G59]=&quot;&quot;;[.I59]=&quot;&quot;);AND([.G59]=&quot;&quot;;[.J59]=&quot;&quot;);AND([.H59]=&quot;&quot;;[.I59]=&quot;&quot;);AND([.H59]=&quot;&quot;;[.J59]=&quot;&quot;);AND([.I59]=&quot;&quot;;[.J59]=&quot;&quot;));&quot;&quot;;IF([.G59]=&quot;&quot;;([.J59]+[.H59]+[.I59])/3;IF([.H59]=&quot;&quot;;([.G59]+[.I59]+[.J59])/3;IF([.I59]=&quot;&quot;;([.G59]+[.H59]+[.J59])/3;([.G59]+[.H59]+[.I59])/3))));&quot;&quot;)" office:value-type="float" office:value="5">
            <text:p>5,0</text:p>
          </table:table-cell>
          <table:table-cell table:style-name="ce25"/>
          <table:table-cell table:style-name="ce29" table:formula="of:=IF([.K59]&lt;7;IF([.K59]&lt;4;[.K59];IF([.L59]=&quot;&quot;;&quot;&quot;;ROUND(([.K59]*6+[.L59]*4)/10;1)));[.K59])">
            <text:p/>
          </table:table-cell>
          <table:table-cell table:style-name="ce32" table:formula="of:=IF([.F59]&lt;15;IF([.M59]=&quot;&quot;;&quot;I&quot;;IF([.M59]&lt;5;&quot;R&quot;;&quot;A&quot;));&quot;RF&quot;)" office:value-type="string" office:string-value="I">
            <text:p>I</text:p>
          </table:table-cell>
          <table:table-cell table:style-name="ce29" table:formula="of:=IF([.K59]&lt;7;IF([.K59]&lt;4;&quot;&quot;;(50-[.K59]*6)/4);&quot;&quot;)" office:value-type="float" office:value="5">
            <text:p>5,0</text:p>
          </table:table-cell>
          <table:table-cell table:style-name="ce28" table:formula="of:=IF([.N59]=&quot;A&quot;;1;0)" office:value-type="float" office:value="0">
            <text:p>0</text:p>
          </table:table-cell>
          <table:table-cell table:style-name="ce28" table:formula="of:=IF([.N59]=&quot;R&quot;;1;0)" office:value-type="float" office:value="0">
            <text:p>0</text:p>
          </table:table-cell>
          <table:table-cell table:style-name="ce28" table:formula="of:=IF([.N59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54">
            <text:p>54</text:p>
          </table:table-cell>
          <table:table-cell table:style-name="ce11" office:value-type="float" office:value="11210039">
            <text:p>11210039</text:p>
          </table:table-cell>
          <table:table-cell table:style-name="ce13" office:value-type="string">
            <text:p>MARLON SOUZA DE LUNA GOMES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60]&lt;15;IF(OR(AND([.G60]=&quot; &quot;;[.H60]=&quot;&quot;);AND([.G60]=&quot;&quot;;[.I60]=&quot;&quot;);AND([.G60]=&quot;&quot;;[.J60]=&quot;&quot;);AND([.H60]=&quot;&quot;;[.I60]=&quot;&quot;);AND([.H60]=&quot;&quot;;[.J60]=&quot;&quot;);AND([.I60]=&quot;&quot;;[.J60]=&quot;&quot;));&quot;&quot;;IF([.G60]=&quot;&quot;;([.J60]+[.H60]+[.I60])/3;IF([.H60]=&quot;&quot;;([.G60]+[.I60]+[.J60])/3;IF([.I60]=&quot;&quot;;([.G60]+[.H60]+[.J60])/3;([.G60]+[.H60]+[.I60])/3))));&quot;&quot;)" office:value-type="float" office:value="5">
            <text:p>5,0</text:p>
          </table:table-cell>
          <table:table-cell table:style-name="ce26"/>
          <table:table-cell table:style-name="ce30" table:formula="of:=IF([.K60]&lt;7;IF([.K60]&lt;4;[.K60];IF([.L60]=&quot;&quot;;&quot;&quot;;ROUND(([.K60]*6+[.L60]*4)/10;1)));[.K60])">
            <text:p/>
          </table:table-cell>
          <table:table-cell table:style-name="ce33" table:formula="of:=IF([.F60]&lt;15;IF([.M60]=&quot;&quot;;&quot;I&quot;;IF([.M60]&lt;5;&quot;R&quot;;&quot;A&quot;));&quot;RF&quot;)" office:value-type="string" office:string-value="I">
            <text:p>I</text:p>
          </table:table-cell>
          <table:table-cell table:style-name="ce30" table:formula="of:=IF([.K60]&lt;7;IF([.K60]&lt;4;&quot;&quot;;(50-[.K60]*6)/4);&quot;&quot;)" office:value-type="float" office:value="5">
            <text:p>5,0</text:p>
          </table:table-cell>
          <table:table-cell table:style-name="ce34" table:formula="of:=IF([.N60]=&quot;A&quot;;1;0)" office:value-type="float" office:value="0">
            <text:p>0</text:p>
          </table:table-cell>
          <table:table-cell table:style-name="ce34" table:formula="of:=IF([.N60]=&quot;R&quot;;1;0)" office:value-type="float" office:value="0">
            <text:p>0</text:p>
          </table:table-cell>
          <table:table-cell table:style-name="ce34" table:formula="of:=IF([.N60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55">
            <text:p>55</text:p>
          </table:table-cell>
          <table:table-cell table:style-name="ce11" office:value-type="float" office:value="11210021">
            <text:p>11210021</text:p>
          </table:table-cell>
          <table:table-cell table:style-name="ce12" office:value-type="string">
            <text:p>MATEUS DINIZ DANTAS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61]&lt;15;IF(OR(AND([.G61]=&quot; &quot;;[.H61]=&quot;&quot;);AND([.G61]=&quot;&quot;;[.I61]=&quot;&quot;);AND([.G61]=&quot;&quot;;[.J61]=&quot;&quot;);AND([.H61]=&quot;&quot;;[.I61]=&quot;&quot;);AND([.H61]=&quot;&quot;;[.J61]=&quot;&quot;);AND([.I61]=&quot;&quot;;[.J61]=&quot;&quot;));&quot;&quot;;IF([.G61]=&quot;&quot;;([.J61]+[.H61]+[.I61])/3;IF([.H61]=&quot;&quot;;([.G61]+[.I61]+[.J61])/3;IF([.I61]=&quot;&quot;;([.G61]+[.H61]+[.J61])/3;([.G61]+[.H61]+[.I61])/3))));&quot;&quot;)" office:value-type="float" office:value="5">
            <text:p>5,0</text:p>
          </table:table-cell>
          <table:table-cell table:style-name="ce25"/>
          <table:table-cell table:style-name="ce29" table:formula="of:=IF([.K61]&lt;7;IF([.K61]&lt;4;[.K61];IF([.L61]=&quot;&quot;;&quot;&quot;;ROUND(([.K61]*6+[.L61]*4)/10;1)));[.K61])">
            <text:p/>
          </table:table-cell>
          <table:table-cell table:style-name="ce32" table:formula="of:=IF([.F61]&lt;15;IF([.M61]=&quot;&quot;;&quot;I&quot;;IF([.M61]&lt;5;&quot;R&quot;;&quot;A&quot;));&quot;RF&quot;)" office:value-type="string" office:string-value="I">
            <text:p>I</text:p>
          </table:table-cell>
          <table:table-cell table:style-name="ce29" table:formula="of:=IF([.K61]&lt;7;IF([.K61]&lt;4;&quot;&quot;;(50-[.K61]*6)/4);&quot;&quot;)" office:value-type="float" office:value="5">
            <text:p>5,0</text:p>
          </table:table-cell>
          <table:table-cell table:style-name="ce28" table:formula="of:=IF([.N61]=&quot;A&quot;;1;0)" office:value-type="float" office:value="0">
            <text:p>0</text:p>
          </table:table-cell>
          <table:table-cell table:style-name="ce28" table:formula="of:=IF([.N61]=&quot;R&quot;;1;0)" office:value-type="float" office:value="0">
            <text:p>0</text:p>
          </table:table-cell>
          <table:table-cell table:style-name="ce28" table:formula="of:=IF([.N61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56">
            <text:p>56</text:p>
          </table:table-cell>
          <table:table-cell table:style-name="ce11" office:value-type="float" office:value="11121876">
            <text:p>11121876</text:p>
          </table:table-cell>
          <table:table-cell table:style-name="ce13" office:value-type="string">
            <text:p>MATEUS MARTINS CAVALCANTI</text:p>
          </table:table-cell>
          <table:table-cell table:style-name="ce19"/>
          <table:table-cell table:style-name="ce26" office:value-type="float" office:value="5">
            <text:p>5,0</text:p>
          </table:table-cell>
          <table:table-cell table:number-columns-repeated="3" table:style-name="ce26"/>
          <table:table-cell table:style-name="ce30" table:formula="of:=IF([.F62]&lt;15;IF(OR(AND([.G62]=&quot; &quot;;[.H62]=&quot;&quot;);AND([.G62]=&quot;&quot;;[.I62]=&quot;&quot;);AND([.G62]=&quot;&quot;;[.J62]=&quot;&quot;);AND([.H62]=&quot;&quot;;[.I62]=&quot;&quot;);AND([.H62]=&quot;&quot;;[.J62]=&quot;&quot;);AND([.I62]=&quot;&quot;;[.J62]=&quot;&quot;));&quot;&quot;;IF([.G62]=&quot;&quot;;([.J62]+[.H62]+[.I62])/3;IF([.H62]=&quot;&quot;;([.G62]+[.I62]+[.J62])/3;IF([.I62]=&quot;&quot;;([.G62]+[.H62]+[.J62])/3;([.G62]+[.H62]+[.I62])/3))));&quot;&quot;)">
            <text:p/>
          </table:table-cell>
          <table:table-cell table:style-name="ce26"/>
          <table:table-cell table:style-name="ce30" table:formula="of:=IF([.K62]&lt;7;IF([.K62]&lt;4;[.K62];IF([.L62]=&quot;&quot;;&quot;&quot;;ROUND(([.K62]*6+[.L62]*4)/10;1)));[.K62])">
            <text:p/>
          </table:table-cell>
          <table:table-cell table:style-name="ce33" table:formula="of:=IF([.F62]&lt;15;IF([.M62]=&quot;&quot;;&quot;I&quot;;IF([.M62]&lt;5;&quot;R&quot;;&quot;A&quot;));&quot;RF&quot;)" office:value-type="string" office:string-value="I">
            <text:p>I</text:p>
          </table:table-cell>
          <table:table-cell table:style-name="ce30" table:formula="of:=IF([.K62]&lt;7;IF([.K62]&lt;4;&quot;&quot;;(50-[.K62]*6)/4);&quot;&quot;)">
            <text:p/>
          </table:table-cell>
          <table:table-cell table:style-name="ce34" table:formula="of:=IF([.N62]=&quot;A&quot;;1;0)" office:value-type="float" office:value="0">
            <text:p>0</text:p>
          </table:table-cell>
          <table:table-cell table:style-name="ce34" table:formula="of:=IF([.N62]=&quot;R&quot;;1;0)" office:value-type="float" office:value="0">
            <text:p>0</text:p>
          </table:table-cell>
          <table:table-cell table:style-name="ce34" table:formula="of:=IF([.N62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57">
            <text:p>57</text:p>
          </table:table-cell>
          <table:table-cell table:style-name="ce11" office:value-type="float" office:value="11210023">
            <text:p>11210023</text:p>
          </table:table-cell>
          <table:table-cell table:style-name="ce12" office:value-type="string">
            <text:p>MATHEUS FERNANDES CALDAS S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63]&lt;15;IF(OR(AND([.G63]=&quot; &quot;;[.H63]=&quot;&quot;);AND([.G63]=&quot;&quot;;[.I63]=&quot;&quot;);AND([.G63]=&quot;&quot;;[.J63]=&quot;&quot;);AND([.H63]=&quot;&quot;;[.I63]=&quot;&quot;);AND([.H63]=&quot;&quot;;[.J63]=&quot;&quot;);AND([.I63]=&quot;&quot;;[.J63]=&quot;&quot;));&quot;&quot;;IF([.G63]=&quot;&quot;;([.J63]+[.H63]+[.I63])/3;IF([.H63]=&quot;&quot;;([.G63]+[.I63]+[.J63])/3;IF([.I63]=&quot;&quot;;([.G63]+[.H63]+[.J63])/3;([.G63]+[.H63]+[.I63])/3))));&quot;&quot;)" office:value-type="float" office:value="5">
            <text:p>5,0</text:p>
          </table:table-cell>
          <table:table-cell table:style-name="ce25"/>
          <table:table-cell table:style-name="ce29" table:formula="of:=IF([.K63]&lt;7;IF([.K63]&lt;4;[.K63];IF([.L63]=&quot;&quot;;&quot;&quot;;ROUND(([.K63]*6+[.L63]*4)/10;1)));[.K63])">
            <text:p/>
          </table:table-cell>
          <table:table-cell table:style-name="ce32" table:formula="of:=IF([.F63]&lt;15;IF([.M63]=&quot;&quot;;&quot;I&quot;;IF([.M63]&lt;5;&quot;R&quot;;&quot;A&quot;));&quot;RF&quot;)" office:value-type="string" office:string-value="I">
            <text:p>I</text:p>
          </table:table-cell>
          <table:table-cell table:style-name="ce29" table:formula="of:=IF([.K63]&lt;7;IF([.K63]&lt;4;&quot;&quot;;(50-[.K63]*6)/4);&quot;&quot;)" office:value-type="float" office:value="5">
            <text:p>5,0</text:p>
          </table:table-cell>
          <table:table-cell table:style-name="ce28" table:formula="of:=IF([.N63]=&quot;A&quot;;1;0)" office:value-type="float" office:value="0">
            <text:p>0</text:p>
          </table:table-cell>
          <table:table-cell table:style-name="ce28" table:formula="of:=IF([.N63]=&quot;R&quot;;1;0)" office:value-type="float" office:value="0">
            <text:p>0</text:p>
          </table:table-cell>
          <table:table-cell table:style-name="ce28" table:formula="of:=IF([.N63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58">
            <text:p>58</text:p>
          </table:table-cell>
          <table:table-cell table:style-name="ce11" office:value-type="float" office:value="11111991">
            <text:p>11111991</text:p>
          </table:table-cell>
          <table:table-cell table:style-name="ce13" office:value-type="string">
            <text:p>NAYARA CIELLY FREIRE DO RA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64]&lt;15;IF(OR(AND([.G64]=&quot; &quot;;[.H64]=&quot;&quot;);AND([.G64]=&quot;&quot;;[.I64]=&quot;&quot;);AND([.G64]=&quot;&quot;;[.J64]=&quot;&quot;);AND([.H64]=&quot;&quot;;[.I64]=&quot;&quot;);AND([.H64]=&quot;&quot;;[.J64]=&quot;&quot;);AND([.I64]=&quot;&quot;;[.J64]=&quot;&quot;));&quot;&quot;;IF([.G64]=&quot;&quot;;([.J64]+[.H64]+[.I64])/3;IF([.H64]=&quot;&quot;;([.G64]+[.I64]+[.J64])/3;IF([.I64]=&quot;&quot;;([.G64]+[.H64]+[.J64])/3;([.G64]+[.H64]+[.I64])/3))));&quot;&quot;)" office:value-type="float" office:value="5">
            <text:p>5,0</text:p>
          </table:table-cell>
          <table:table-cell table:style-name="ce26"/>
          <table:table-cell table:style-name="ce30" table:formula="of:=IF([.K64]&lt;7;IF([.K64]&lt;4;[.K64];IF([.L64]=&quot;&quot;;&quot;&quot;;ROUND(([.K64]*6+[.L64]*4)/10;1)));[.K64])">
            <text:p/>
          </table:table-cell>
          <table:table-cell table:style-name="ce33" table:formula="of:=IF([.F64]&lt;15;IF([.M64]=&quot;&quot;;&quot;I&quot;;IF([.M64]&lt;5;&quot;R&quot;;&quot;A&quot;));&quot;RF&quot;)" office:value-type="string" office:string-value="I">
            <text:p>I</text:p>
          </table:table-cell>
          <table:table-cell table:style-name="ce30" table:formula="of:=IF([.K64]&lt;7;IF([.K64]&lt;4;&quot;&quot;;(50-[.K64]*6)/4);&quot;&quot;)" office:value-type="float" office:value="5">
            <text:p>5,0</text:p>
          </table:table-cell>
          <table:table-cell table:style-name="ce34" table:formula="of:=IF([.N64]=&quot;A&quot;;1;0)" office:value-type="float" office:value="0">
            <text:p>0</text:p>
          </table:table-cell>
          <table:table-cell table:style-name="ce34" table:formula="of:=IF([.N64]=&quot;R&quot;;1;0)" office:value-type="float" office:value="0">
            <text:p>0</text:p>
          </table:table-cell>
          <table:table-cell table:style-name="ce34" table:formula="of:=IF([.N64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59">
            <text:p>59</text:p>
          </table:table-cell>
          <table:table-cell table:style-name="ce11" office:value-type="float" office:value="11228201">
            <text:p>11228201</text:p>
          </table:table-cell>
          <table:table-cell table:style-name="ce12" office:value-type="string">
            <text:p>NYCHOLAS DE SOUSA</text:p>
          </table:table-cell>
          <table:table-cell table:style-name="ce18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65]&lt;15;IF(OR(AND([.G65]=&quot; &quot;;[.H65]=&quot;&quot;);AND([.G65]=&quot;&quot;;[.I65]=&quot;&quot;);AND([.G65]=&quot;&quot;;[.J65]=&quot;&quot;);AND([.H65]=&quot;&quot;;[.I65]=&quot;&quot;);AND([.H65]=&quot;&quot;;[.J65]=&quot;&quot;);AND([.I65]=&quot;&quot;;[.J65]=&quot;&quot;));&quot;&quot;;IF([.G65]=&quot;&quot;;([.J65]+[.H65]+[.I65])/3;IF([.H65]=&quot;&quot;;([.G65]+[.I65]+[.J65])/3;IF([.I65]=&quot;&quot;;([.G65]+[.H65]+[.J65])/3;([.G65]+[.H65]+[.I65])/3))));&quot;&quot;)" office:value-type="float" office:value="5">
            <text:p>5,0</text:p>
          </table:table-cell>
          <table:table-cell table:style-name="ce25"/>
          <table:table-cell table:style-name="ce29" table:formula="of:=IF([.K65]&lt;7;IF([.K65]&lt;4;[.K65];IF([.L65]=&quot;&quot;;&quot;&quot;;ROUND(([.K65]*6+[.L65]*4)/10;1)));[.K65])">
            <text:p/>
          </table:table-cell>
          <table:table-cell table:style-name="ce32" table:formula="of:=IF([.F65]&lt;15;IF([.M65]=&quot;&quot;;&quot;I&quot;;IF([.M65]&lt;5;&quot;R&quot;;&quot;A&quot;));&quot;RF&quot;)" office:value-type="string" office:string-value="I">
            <text:p>I</text:p>
          </table:table-cell>
          <table:table-cell table:style-name="ce29" table:formula="of:=IF([.K65]&lt;7;IF([.K65]&lt;4;&quot;&quot;;(50-[.K65]*6)/4);&quot;&quot;)" office:value-type="float" office:value="5">
            <text:p>5,0</text:p>
          </table:table-cell>
          <table:table-cell table:style-name="ce28" table:formula="of:=IF([.N65]=&quot;A&quot;;1;0)" office:value-type="float" office:value="0">
            <text:p>0</text:p>
          </table:table-cell>
          <table:table-cell table:style-name="ce28" table:formula="of:=IF([.N65]=&quot;R&quot;;1;0)" office:value-type="float" office:value="0">
            <text:p>0</text:p>
          </table:table-cell>
          <table:table-cell table:style-name="ce28" table:formula="of:=IF([.N65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60">
            <text:p>60</text:p>
          </table:table-cell>
          <table:table-cell table:style-name="ce11" office:value-type="float" office:value="11218638">
            <text:p>11218638</text:p>
          </table:table-cell>
          <table:table-cell table:style-name="ce13" office:value-type="string">
            <text:p>PAULO RICARDO PEREIRA DA S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66]&lt;15;IF(OR(AND([.G66]=&quot; &quot;;[.H66]=&quot;&quot;);AND([.G66]=&quot;&quot;;[.I66]=&quot;&quot;);AND([.G66]=&quot;&quot;;[.J66]=&quot;&quot;);AND([.H66]=&quot;&quot;;[.I66]=&quot;&quot;);AND([.H66]=&quot;&quot;;[.J66]=&quot;&quot;);AND([.I66]=&quot;&quot;;[.J66]=&quot;&quot;));&quot;&quot;;IF([.G66]=&quot;&quot;;([.J66]+[.H66]+[.I66])/3;IF([.H66]=&quot;&quot;;([.G66]+[.I66]+[.J66])/3;IF([.I66]=&quot;&quot;;([.G66]+[.H66]+[.J66])/3;([.G66]+[.H66]+[.I66])/3))));&quot;&quot;)" office:value-type="float" office:value="5">
            <text:p>5,0</text:p>
          </table:table-cell>
          <table:table-cell table:style-name="ce26"/>
          <table:table-cell table:style-name="ce30" table:formula="of:=IF([.K66]&lt;7;IF([.K66]&lt;4;[.K66];IF([.L66]=&quot;&quot;;&quot;&quot;;ROUND(([.K66]*6+[.L66]*4)/10;1)));[.K66])">
            <text:p/>
          </table:table-cell>
          <table:table-cell table:style-name="ce33" table:formula="of:=IF([.F66]&lt;15;IF([.M66]=&quot;&quot;;&quot;I&quot;;IF([.M66]&lt;5;&quot;R&quot;;&quot;A&quot;));&quot;RF&quot;)" office:value-type="string" office:string-value="I">
            <text:p>I</text:p>
          </table:table-cell>
          <table:table-cell table:style-name="ce30" table:formula="of:=IF([.K66]&lt;7;IF([.K66]&lt;4;&quot;&quot;;(50-[.K66]*6)/4);&quot;&quot;)" office:value-type="float" office:value="5">
            <text:p>5,0</text:p>
          </table:table-cell>
          <table:table-cell table:style-name="ce34" table:formula="of:=IF([.N66]=&quot;A&quot;;1;0)" office:value-type="float" office:value="0">
            <text:p>0</text:p>
          </table:table-cell>
          <table:table-cell table:style-name="ce34" table:formula="of:=IF([.N66]=&quot;R&quot;;1;0)" office:value-type="float" office:value="0">
            <text:p>0</text:p>
          </table:table-cell>
          <table:table-cell table:style-name="ce34" table:formula="of:=IF([.N66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/>
          <table:table-cell table:style-name="ce2"/>
          <table:table-cell table:style-name="ce5" office:value-type="float" office:value="61">
            <text:p>61</text:p>
          </table:table-cell>
          <table:table-cell table:style-name="ce11" office:value-type="float" office:value="11218788">
            <text:p>11218788</text:p>
          </table:table-cell>
          <table:table-cell table:style-name="ce12" office:value-type="string">
            <text:p>PAULO ROBERTO BRANCO LINS</text:p>
          </table:table-cell>
          <table:table-cell table:style-name="ce18"/>
          <table:table-cell table:style-name="ce25" office:value-type="float" office:value="9">
            <text:p>9,0</text:p>
          </table:table-cell>
          <table:table-cell table:style-name="ce25" office:value-type="float" office:value="5">
            <text:p>5,0</text:p>
          </table:table-cell>
          <table:table-cell table:style-name="ce25" office:value-type="float" office:value="7">
            <text:p>7,0</text:p>
          </table:table-cell>
          <table:table-cell table:style-name="ce25"/>
          <table:table-cell table:style-name="ce29" table:formula="of:=IF([.F67]&lt;15;IF(OR(AND([.G67]=&quot; &quot;;[.H67]=&quot;&quot;);AND([.G67]=&quot;&quot;;[.I67]=&quot;&quot;);AND([.G67]=&quot;&quot;;[.J67]=&quot;&quot;);AND([.H67]=&quot;&quot;;[.I67]=&quot;&quot;);AND([.H67]=&quot;&quot;;[.J67]=&quot;&quot;);AND([.I67]=&quot;&quot;;[.J67]=&quot;&quot;));&quot;&quot;;IF([.G67]=&quot;&quot;;([.J67]+[.H67]+[.I67])/3;IF([.H67]=&quot;&quot;;([.G67]+[.I67]+[.J67])/3;IF([.I67]=&quot;&quot;;([.G67]+[.H67]+[.J67])/3;([.G67]+[.H67]+[.I67])/3))));&quot;&quot;)" office:value-type="float" office:value="7">
            <text:p>7,0</text:p>
          </table:table-cell>
          <table:table-cell table:style-name="ce25"/>
          <table:table-cell table:style-name="ce29" table:formula="of:=IF([.K67]&lt;7;IF([.K67]&lt;4;[.K67];IF([.L67]=&quot;&quot;;&quot;&quot;;ROUND(([.K67]*6+[.L67]*4)/10;1)));[.K67])" office:value-type="float" office:value="7">
            <text:p>7,0</text:p>
          </table:table-cell>
          <table:table-cell table:style-name="ce32" table:formula="of:=IF([.F67]&lt;15;IF([.M67]=&quot;&quot;;&quot;I&quot;;IF([.M67]&lt;5;&quot;R&quot;;&quot;A&quot;));&quot;RF&quot;)" office:value-type="string" office:string-value="A">
            <text:p>A</text:p>
          </table:table-cell>
          <table:table-cell table:style-name="ce29" table:formula="of:=IF([.K67]&lt;7;IF([.K67]&lt;4;&quot;&quot;;(50-[.K67]*6)/4);&quot;&quot;)">
            <text:p/>
          </table:table-cell>
          <table:table-cell table:style-name="ce35" table:formula="of:=IF([.N67]=&quot;A&quot;;1;0)" office:value-type="float" office:value="1">
            <text:p>1</text:p>
          </table:table-cell>
          <table:table-cell table:style-name="ce35" table:formula="of:=IF([.N67]=&quot;R&quot;;1;0)" office:value-type="float" office:value="0">
            <text:p>0</text:p>
          </table:table-cell>
          <table:table-cell table:style-name="ce35" table:formula="of:=IF([.N67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6" office:value-type="float" office:value="62">
            <text:p>62</text:p>
          </table:table-cell>
          <table:table-cell table:style-name="ce11" office:value-type="float" office:value="11021281">
            <text:p>11021281</text:p>
          </table:table-cell>
          <table:table-cell table:style-name="ce13" office:value-type="string">
            <text:p>PEDRO IVO MAREGA DA SILVA</text:p>
          </table:table-cell>
          <table:table-cell table:style-name="ce19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68]&lt;15;IF(OR(AND([.G68]=&quot; &quot;;[.H68]=&quot;&quot;);AND([.G68]=&quot;&quot;;[.I68]=&quot;&quot;);AND([.G68]=&quot;&quot;;[.J68]=&quot;&quot;);AND([.H68]=&quot;&quot;;[.I68]=&quot;&quot;);AND([.H68]=&quot;&quot;;[.J68]=&quot;&quot;);AND([.I68]=&quot;&quot;;[.J68]=&quot;&quot;));&quot;&quot;;IF([.G68]=&quot;&quot;;([.J68]+[.H68]+[.I68])/3;IF([.H68]=&quot;&quot;;([.G68]+[.I68]+[.J68])/3;IF([.I68]=&quot;&quot;;([.G68]+[.H68]+[.J68])/3;([.G68]+[.H68]+[.I68])/3))));&quot;&quot;)" office:value-type="float" office:value="5">
            <text:p>5,0</text:p>
          </table:table-cell>
          <table:table-cell table:style-name="ce26"/>
          <table:table-cell table:style-name="ce30" table:formula="of:=IF([.K68]&lt;7;IF([.K68]&lt;4;[.K68];IF([.L68]=&quot;&quot;;&quot;&quot;;ROUND(([.K68]*6+[.L68]*4)/10;1)));[.K68])">
            <text:p/>
          </table:table-cell>
          <table:table-cell table:style-name="ce33" table:formula="of:=IF([.F68]&lt;15;IF([.M68]=&quot;&quot;;&quot;I&quot;;IF([.M68]&lt;5;&quot;R&quot;;&quot;A&quot;));&quot;RF&quot;)" office:value-type="string" office:string-value="I">
            <text:p>I</text:p>
          </table:table-cell>
          <table:table-cell table:style-name="ce30" table:formula="of:=IF([.K68]&lt;7;IF([.K68]&lt;4;&quot;&quot;;(50-[.K68]*6)/4);&quot;&quot;)" office:value-type="float" office:value="5">
            <text:p>5,0</text:p>
          </table:table-cell>
          <table:table-cell table:style-name="ce34" table:formula="of:=IF([.N68]=&quot;A&quot;;1;0)" office:value-type="float" office:value="0">
            <text:p>0</text:p>
          </table:table-cell>
          <table:table-cell table:style-name="ce34" table:formula="of:=IF([.N68]=&quot;R&quot;;1;0)" office:value-type="float" office:value="0">
            <text:p>0</text:p>
          </table:table-cell>
          <table:table-cell table:style-name="ce34" table:formula="of:=IF([.N68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5" office:value-type="float" office:value="63">
            <text:p>63</text:p>
          </table:table-cell>
          <table:table-cell table:style-name="ce11" office:value-type="float" office:value="11325709">
            <text:p>11325709</text:p>
          </table:table-cell>
          <table:table-cell table:style-name="ce12" office:value-type="string">
            <text:p>PEDRO RAWAN MEIRELES LIMEI</text:p>
          </table:table-cell>
          <table:table-cell table:style-name="ce18"/>
          <table:table-cell table:style-name="ce25" office:value-type="float" office:value="5">
            <text:p>5,0</text:p>
          </table:table-cell>
          <table:table-cell table:number-columns-repeated="3" table:style-name="ce25"/>
          <table:table-cell table:style-name="ce29" table:formula="of:=IF([.F69]&lt;15;IF(OR(AND([.G69]=&quot; &quot;;[.H69]=&quot;&quot;);AND([.G69]=&quot;&quot;;[.I69]=&quot;&quot;);AND([.G69]=&quot;&quot;;[.J69]=&quot;&quot;);AND([.H69]=&quot;&quot;;[.I69]=&quot;&quot;);AND([.H69]=&quot;&quot;;[.J69]=&quot;&quot;);AND([.I69]=&quot;&quot;;[.J69]=&quot;&quot;));&quot;&quot;;IF([.G69]=&quot;&quot;;([.J69]+[.H69]+[.I69])/3;IF([.H69]=&quot;&quot;;([.G69]+[.I69]+[.J69])/3;IF([.I69]=&quot;&quot;;([.G69]+[.H69]+[.J69])/3;([.G69]+[.H69]+[.I69])/3))));&quot;&quot;)">
            <text:p/>
          </table:table-cell>
          <table:table-cell table:style-name="ce25"/>
          <table:table-cell table:style-name="ce29" table:formula="of:=IF([.K69]&lt;7;IF([.K69]&lt;4;[.K69];IF([.L69]=&quot;&quot;;&quot;&quot;;ROUND(([.K69]*6+[.L69]*4)/10;1)));[.K69])">
            <text:p/>
          </table:table-cell>
          <table:table-cell table:style-name="ce32" table:formula="of:=IF([.F69]&lt;15;IF([.M69]=&quot;&quot;;&quot;I&quot;;IF([.M69]&lt;5;&quot;R&quot;;&quot;A&quot;));&quot;RF&quot;)" office:value-type="string" office:string-value="I">
            <text:p>I</text:p>
          </table:table-cell>
          <table:table-cell table:style-name="ce29" table:formula="of:=IF([.K69]&lt;7;IF([.K69]&lt;4;&quot;&quot;;(50-[.K69]*6)/4);&quot;&quot;)">
            <text:p/>
          </table:table-cell>
          <table:table-cell table:style-name="ce28" table:formula="of:=IF([.N69]=&quot;A&quot;;1;0)" office:value-type="float" office:value="0">
            <text:p>0</text:p>
          </table:table-cell>
          <table:table-cell table:style-name="ce28" table:formula="of:=IF([.N69]=&quot;R&quot;;1;0)" office:value-type="float" office:value="0">
            <text:p>0</text:p>
          </table:table-cell>
          <table:table-cell table:style-name="ce28" table:formula="of:=IF([.N69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7" office:value-type="float" office:value="64">
            <text:p>64</text:p>
          </table:table-cell>
          <table:table-cell table:style-name="ce11" office:value-type="float" office:value="11210037">
            <text:p>11210037</text:p>
          </table:table-cell>
          <table:table-cell table:style-name="ce13" office:value-type="string">
            <text:p>RAFAELA RAMOS BARBOSA</text:p>
          </table:table-cell>
          <table:table-cell table:style-name="ce21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70]&lt;15;IF(OR(AND([.G70]=&quot; &quot;;[.H70]=&quot;&quot;);AND([.G70]=&quot;&quot;;[.I70]=&quot;&quot;);AND([.G70]=&quot;&quot;;[.J70]=&quot;&quot;);AND([.H70]=&quot;&quot;;[.I70]=&quot;&quot;);AND([.H70]=&quot;&quot;;[.J70]=&quot;&quot;);AND([.I70]=&quot;&quot;;[.J70]=&quot;&quot;));&quot;&quot;;IF([.G70]=&quot;&quot;;([.J70]+[.H70]+[.I70])/3;IF([.H70]=&quot;&quot;;([.G70]+[.I70]+[.J70])/3;IF([.I70]=&quot;&quot;;([.G70]+[.H70]+[.J70])/3;([.G70]+[.H70]+[.I70])/3))));&quot;&quot;)" office:value-type="float" office:value="5">
            <text:p>5,0</text:p>
          </table:table-cell>
          <table:table-cell table:style-name="ce26"/>
          <table:table-cell table:style-name="ce30" table:formula="of:=IF([.K70]&lt;7;IF([.K70]&lt;4;[.K70];IF([.L70]=&quot;&quot;;&quot;&quot;;ROUND(([.K70]*6+[.L70]*4)/10;1)));[.K70])">
            <text:p/>
          </table:table-cell>
          <table:table-cell table:style-name="ce30" table:formula="of:=IF([.F70]&lt;15;IF([.M70]=&quot;&quot;;&quot;I&quot;;IF([.M70]&lt;5;&quot;R&quot;;&quot;A&quot;));&quot;RF&quot;)" office:value-type="string" office:string-value="I">
            <text:p>I</text:p>
          </table:table-cell>
          <table:table-cell table:style-name="ce30" table:formula="of:=IF([.K70]&lt;7;IF([.K70]&lt;4;&quot;&quot;;(50-[.K70]*6)/4);&quot;&quot;)" office:value-type="float" office:value="5">
            <text:p>5,0</text:p>
          </table:table-cell>
          <table:table-cell table:style-name="ce34" table:formula="of:=IF([.N70]=&quot;A&quot;;1;0)" office:value-type="float" office:value="0">
            <text:p>0</text:p>
          </table:table-cell>
          <table:table-cell table:style-name="ce34" table:formula="of:=IF([.N70]=&quot;R&quot;;1;0)" office:value-type="float" office:value="0">
            <text:p>0</text:p>
          </table:table-cell>
          <table:table-cell table:style-name="ce34" table:formula="of:=IF([.N70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8" office:value-type="float" office:value="65">
            <text:p>65</text:p>
          </table:table-cell>
          <table:table-cell table:style-name="ce11" office:value-type="float" office:value="11228574">
            <text:p>11228574</text:p>
          </table:table-cell>
          <table:table-cell table:style-name="ce12" office:value-type="string">
            <text:p>RAMON MACIEL VIEIRA</text:p>
          </table:table-cell>
          <table:table-cell table:style-name="ce22"/>
          <table:table-cell table:number-columns-repeated="3" table:style-name="ce27" office:value-type="float" office:value="5">
            <text:p>5,0</text:p>
          </table:table-cell>
          <table:table-cell table:style-name="ce27"/>
          <table:table-cell table:style-name="ce31" table:formula="of:=IF([.F71]&lt;15;IF(OR(AND([.G71]=&quot; &quot;;[.H71]=&quot;&quot;);AND([.G71]=&quot;&quot;;[.I71]=&quot;&quot;);AND([.G71]=&quot;&quot;;[.J71]=&quot;&quot;);AND([.H71]=&quot;&quot;;[.I71]=&quot;&quot;);AND([.H71]=&quot;&quot;;[.J71]=&quot;&quot;);AND([.I71]=&quot;&quot;;[.J71]=&quot;&quot;));&quot;&quot;;IF([.G71]=&quot;&quot;;([.J71]+[.H71]+[.I71])/3;IF([.H71]=&quot;&quot;;([.G71]+[.I71]+[.J71])/3;IF([.I71]=&quot;&quot;;([.G71]+[.H71]+[.J71])/3;([.G71]+[.H71]+[.I71])/3))));&quot;&quot;)" office:value-type="float" office:value="5">
            <text:p>5,0</text:p>
          </table:table-cell>
          <table:table-cell table:style-name="ce27"/>
          <table:table-cell table:style-name="ce31" table:formula="of:=IF([.K71]&lt;7;IF([.K71]&lt;4;[.K71];IF([.L71]=&quot;&quot;;&quot;&quot;;ROUND(([.K71]*6+[.L71]*4)/10;1)));[.K71])">
            <text:p/>
          </table:table-cell>
          <table:table-cell table:style-name="ce31" table:formula="of:=IF([.F71]&lt;15;IF([.M71]=&quot;&quot;;&quot;I&quot;;IF([.M71]&lt;5;&quot;R&quot;;&quot;A&quot;));&quot;RF&quot;)" office:value-type="string" office:string-value="I">
            <text:p>I</text:p>
          </table:table-cell>
          <table:table-cell table:style-name="ce31" table:formula="of:=IF([.K71]&lt;7;IF([.K71]&lt;4;&quot;&quot;;(50-[.K71]*6)/4);&quot;&quot;)" office:value-type="float" office:value="5">
            <text:p>5,0</text:p>
          </table:table-cell>
          <table:table-cell table:style-name="ce28" table:formula="of:=IF([.N71]=&quot;A&quot;;1;0)" office:value-type="float" office:value="0">
            <text:p>0</text:p>
          </table:table-cell>
          <table:table-cell table:style-name="ce28" table:formula="of:=IF([.N71]=&quot;R&quot;;1;0)" office:value-type="float" office:value="0">
            <text:p>0</text:p>
          </table:table-cell>
          <table:table-cell table:style-name="ce28" table:formula="of:=IF([.N71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table:style-name="ce9" office:value-type="float" office:value="66">
            <text:p>66</text:p>
          </table:table-cell>
          <table:table-cell table:style-name="ce11" office:value-type="float" office:value="11011086">
            <text:p>11011086</text:p>
          </table:table-cell>
          <table:table-cell table:style-name="ce13" office:value-type="string">
            <text:p>ROBERTSON RICHELLE PESSOA</text:p>
          </table:table-cell>
          <table:table-cell table:style-name="ce21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72]&lt;15;IF(OR(AND([.G72]=&quot; &quot;;[.H72]=&quot;&quot;);AND([.G72]=&quot;&quot;;[.I72]=&quot;&quot;);AND([.G72]=&quot;&quot;;[.J72]=&quot;&quot;);AND([.H72]=&quot;&quot;;[.I72]=&quot;&quot;);AND([.H72]=&quot;&quot;;[.J72]=&quot;&quot;);AND([.I72]=&quot;&quot;;[.J72]=&quot;&quot;));&quot;&quot;;IF([.G72]=&quot;&quot;;([.J72]+[.H72]+[.I72])/3;IF([.H72]=&quot;&quot;;([.G72]+[.I72]+[.J72])/3;IF([.I72]=&quot;&quot;;([.G72]+[.H72]+[.J72])/3;([.G72]+[.H72]+[.I72])/3))));&quot;&quot;)" office:value-type="float" office:value="5">
            <text:p>5,0</text:p>
          </table:table-cell>
          <table:table-cell table:style-name="ce26"/>
          <table:table-cell table:style-name="ce30" table:formula="of:=IF([.K72]&lt;7;IF([.K72]&lt;4;[.K72];IF([.L72]=&quot;&quot;;&quot;&quot;;ROUND(([.K72]*6+[.L72]*4)/10;1)));[.K72])">
            <text:p/>
          </table:table-cell>
          <table:table-cell table:style-name="ce30" table:formula="of:=IF([.F72]&lt;15;IF([.M72]=&quot;&quot;;&quot;I&quot;;IF([.M72]&lt;5;&quot;R&quot;;&quot;A&quot;));&quot;RF&quot;)" office:value-type="string" office:string-value="I">
            <text:p>I</text:p>
          </table:table-cell>
          <table:table-cell table:style-name="ce30" table:formula="of:=IF([.K72]&lt;7;IF([.K72]&lt;4;&quot;&quot;;(50-[.K72]*6)/4);&quot;&quot;)" office:value-type="float" office:value="5">
            <text:p>5,0</text:p>
          </table:table-cell>
          <table:table-cell table:style-name="ce34" table:formula="of:=IF([.N72]=&quot;A&quot;;1;0)" office:value-type="float" office:value="0">
            <text:p>0</text:p>
          </table:table-cell>
          <table:table-cell table:style-name="ce34" table:formula="of:=IF([.N72]=&quot;R&quot;;1;0)" office:value-type="float" office:value="0">
            <text:p>0</text:p>
          </table:table-cell>
          <table:table-cell table:style-name="ce34" table:formula="of:=IF([.N72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67">
            <text:p>67</text:p>
          </table:table-cell>
          <table:table-cell table:style-name="ce11" office:value-type="float" office:value="11311731">
            <text:p>11311731</text:p>
          </table:table-cell>
          <table:table-cell table:style-name="ce12" office:value-type="string">
            <text:p>ROSA MISTICA FARIAS DA COS</text:p>
          </table:table-cell>
          <table:table-cell table:style-name="ce23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73]&lt;15;IF(OR(AND([.G73]=&quot; &quot;;[.H73]=&quot;&quot;);AND([.G73]=&quot;&quot;;[.I73]=&quot;&quot;);AND([.G73]=&quot;&quot;;[.J73]=&quot;&quot;);AND([.H73]=&quot;&quot;;[.I73]=&quot;&quot;);AND([.H73]=&quot;&quot;;[.J73]=&quot;&quot;);AND([.I73]=&quot;&quot;;[.J73]=&quot;&quot;));&quot;&quot;;IF([.G73]=&quot;&quot;;([.J73]+[.H73]+[.I73])/3;IF([.H73]=&quot;&quot;;([.G73]+[.I73]+[.J73])/3;IF([.I73]=&quot;&quot;;([.G73]+[.H73]+[.J73])/3;([.G73]+[.H73]+[.I73])/3))));&quot;&quot;)" office:value-type="float" office:value="5">
            <text:p>5,0</text:p>
          </table:table-cell>
          <table:table-cell table:style-name="ce25"/>
          <table:table-cell table:style-name="ce29" table:formula="of:=IF([.K73]&lt;7;IF([.K73]&lt;4;[.K73];IF([.L73]=&quot;&quot;;&quot;&quot;;ROUND(([.K73]*6+[.L73]*4)/10;1)));[.K73])">
            <text:p/>
          </table:table-cell>
          <table:table-cell table:style-name="ce29" table:formula="of:=IF([.F73]&lt;15;IF([.M73]=&quot;&quot;;&quot;I&quot;;IF([.M73]&lt;5;&quot;R&quot;;&quot;A&quot;));&quot;RF&quot;)" office:value-type="string" office:string-value="I">
            <text:p>I</text:p>
          </table:table-cell>
          <table:table-cell table:style-name="ce29" table:formula="of:=IF([.K73]&lt;7;IF([.K73]&lt;4;&quot;&quot;;(50-[.K73]*6)/4);&quot;&quot;)" office:value-type="float" office:value="5">
            <text:p>5,0</text:p>
          </table:table-cell>
          <table:table-cell table:style-name="ce35" table:formula="of:=IF([.N73]=&quot;A&quot;;1;0)" office:value-type="float" office:value="0">
            <text:p>0</text:p>
          </table:table-cell>
          <table:table-cell table:style-name="ce35" table:formula="of:=IF([.N73]=&quot;R&quot;;1;0)" office:value-type="float" office:value="0">
            <text:p>0</text:p>
          </table:table-cell>
          <table:table-cell table:style-name="ce35" table:formula="of:=IF([.N73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68">
            <text:p>68</text:p>
          </table:table-cell>
          <table:table-cell table:style-name="ce11" office:value-type="float" office:value="11021075">
            <text:p>11021075</text:p>
          </table:table-cell>
          <table:table-cell table:style-name="ce13" office:value-type="string">
            <text:p>RYAN SAYMON DE ARAUJO E LI</text:p>
          </table:table-cell>
          <table:table-cell table:style-name="ce21"/>
          <table:table-cell table:number-columns-repeated="4" table:style-name="ce26"/>
          <table:table-cell table:style-name="ce30" table:formula="of:=IF([.F74]&lt;15;IF(OR(AND([.G74]=&quot; &quot;;[.H74]=&quot;&quot;);AND([.G74]=&quot;&quot;;[.I74]=&quot;&quot;);AND([.G74]=&quot;&quot;;[.J74]=&quot;&quot;);AND([.H74]=&quot;&quot;;[.I74]=&quot;&quot;);AND([.H74]=&quot;&quot;;[.J74]=&quot;&quot;);AND([.I74]=&quot;&quot;;[.J74]=&quot;&quot;));&quot;&quot;;IF([.G74]=&quot;&quot;;([.J74]+[.H74]+[.I74])/3;IF([.H74]=&quot;&quot;;([.G74]+[.I74]+[.J74])/3;IF([.I74]=&quot;&quot;;([.G74]+[.H74]+[.J74])/3;([.G74]+[.H74]+[.I74])/3))));&quot;&quot;)">
            <text:p/>
          </table:table-cell>
          <table:table-cell table:style-name="ce26"/>
          <table:table-cell table:style-name="ce30" table:formula="of:=IF([.K74]&lt;7;IF([.K74]&lt;4;[.K74];IF([.L74]=&quot;&quot;;&quot;&quot;;ROUND(([.K74]*6+[.L74]*4)/10;1)));[.K74])">
            <text:p/>
          </table:table-cell>
          <table:table-cell table:style-name="ce30" table:formula="of:=IF([.F74]&lt;15;IF([.M74]=&quot;&quot;;&quot;I&quot;;IF([.M74]&lt;5;&quot;R&quot;;&quot;A&quot;));&quot;RF&quot;)" office:value-type="string" office:string-value="I">
            <text:p>I</text:p>
          </table:table-cell>
          <table:table-cell table:style-name="ce30" table:formula="of:=IF([.K74]&lt;7;IF([.K74]&lt;4;&quot;&quot;;(50-[.K74]*6)/4);&quot;&quot;)">
            <text:p/>
          </table:table-cell>
          <table:table-cell table:style-name="ce34" table:formula="of:=IF([.N74]=&quot;A&quot;;1;0)" office:value-type="float" office:value="0">
            <text:p>0</text:p>
          </table:table-cell>
          <table:table-cell table:style-name="ce34" table:formula="of:=IF([.N74]=&quot;R&quot;;1;0)" office:value-type="float" office:value="0">
            <text:p>0</text:p>
          </table:table-cell>
          <table:table-cell table:style-name="ce34" table:formula="of:=IF([.N74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69">
            <text:p>69</text:p>
          </table:table-cell>
          <table:table-cell table:style-name="ce11" office:value-type="float" office:value="10821065">
            <text:p>10821065</text:p>
          </table:table-cell>
          <table:table-cell table:style-name="ce12" office:value-type="string">
            <text:p>SAMUEL FERREIRA DE LIMA JU</text:p>
          </table:table-cell>
          <table:table-cell table:style-name="ce23"/>
          <table:table-cell table:number-columns-repeated="4" table:style-name="ce25"/>
          <table:table-cell table:style-name="ce29" table:formula="of:=IF([.F75]&lt;15;IF(OR(AND([.G75]=&quot; &quot;;[.H75]=&quot;&quot;);AND([.G75]=&quot;&quot;;[.I75]=&quot;&quot;);AND([.G75]=&quot;&quot;;[.J75]=&quot;&quot;);AND([.H75]=&quot;&quot;;[.I75]=&quot;&quot;);AND([.H75]=&quot;&quot;;[.J75]=&quot;&quot;);AND([.I75]=&quot;&quot;;[.J75]=&quot;&quot;));&quot;&quot;;IF([.G75]=&quot;&quot;;([.J75]+[.H75]+[.I75])/3;IF([.H75]=&quot;&quot;;([.G75]+[.I75]+[.J75])/3;IF([.I75]=&quot;&quot;;([.G75]+[.H75]+[.J75])/3;([.G75]+[.H75]+[.I75])/3))));&quot;&quot;)">
            <text:p/>
          </table:table-cell>
          <table:table-cell table:style-name="ce25"/>
          <table:table-cell table:style-name="ce29" table:formula="of:=IF([.K75]&lt;7;IF([.K75]&lt;4;[.K75];IF([.L75]=&quot;&quot;;&quot;&quot;;ROUND(([.K75]*6+[.L75]*4)/10;1)));[.K75])">
            <text:p/>
          </table:table-cell>
          <table:table-cell table:style-name="ce29" table:formula="of:=IF([.F75]&lt;15;IF([.M75]=&quot;&quot;;&quot;I&quot;;IF([.M75]&lt;5;&quot;R&quot;;&quot;A&quot;));&quot;RF&quot;)" office:value-type="string" office:string-value="I">
            <text:p>I</text:p>
          </table:table-cell>
          <table:table-cell table:style-name="ce29" table:formula="of:=IF([.K75]&lt;7;IF([.K75]&lt;4;&quot;&quot;;(50-[.K75]*6)/4);&quot;&quot;)">
            <text:p/>
          </table:table-cell>
          <table:table-cell table:style-name="ce35" table:formula="of:=IF([.N75]=&quot;A&quot;;1;0)" office:value-type="float" office:value="0">
            <text:p>0</text:p>
          </table:table-cell>
          <table:table-cell table:style-name="ce35" table:formula="of:=IF([.N75]=&quot;R&quot;;1;0)" office:value-type="float" office:value="0">
            <text:p>0</text:p>
          </table:table-cell>
          <table:table-cell table:style-name="ce35" table:formula="of:=IF([.N75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70">
            <text:p>70</text:p>
          </table:table-cell>
          <table:table-cell table:style-name="ce11" office:value-type="float" office:value="11111958">
            <text:p>11111958</text:p>
          </table:table-cell>
          <table:table-cell table:style-name="ce13" office:value-type="string">
            <text:p>SAULO BEZERRA ALVES</text:p>
          </table:table-cell>
          <table:table-cell table:style-name="ce21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76]&lt;15;IF(OR(AND([.G76]=&quot; &quot;;[.H76]=&quot;&quot;);AND([.G76]=&quot;&quot;;[.I76]=&quot;&quot;);AND([.G76]=&quot;&quot;;[.J76]=&quot;&quot;);AND([.H76]=&quot;&quot;;[.I76]=&quot;&quot;);AND([.H76]=&quot;&quot;;[.J76]=&quot;&quot;);AND([.I76]=&quot;&quot;;[.J76]=&quot;&quot;));&quot;&quot;;IF([.G76]=&quot;&quot;;([.J76]+[.H76]+[.I76])/3;IF([.H76]=&quot;&quot;;([.G76]+[.I76]+[.J76])/3;IF([.I76]=&quot;&quot;;([.G76]+[.H76]+[.J76])/3;([.G76]+[.H76]+[.I76])/3))));&quot;&quot;)" office:value-type="float" office:value="5">
            <text:p>5,0</text:p>
          </table:table-cell>
          <table:table-cell table:style-name="ce26"/>
          <table:table-cell table:style-name="ce30" table:formula="of:=IF([.K76]&lt;7;IF([.K76]&lt;4;[.K76];IF([.L76]=&quot;&quot;;&quot;&quot;;ROUND(([.K76]*6+[.L76]*4)/10;1)));[.K76])">
            <text:p/>
          </table:table-cell>
          <table:table-cell table:style-name="ce30" table:formula="of:=IF([.F76]&lt;15;IF([.M76]=&quot;&quot;;&quot;I&quot;;IF([.M76]&lt;5;&quot;R&quot;;&quot;A&quot;));&quot;RF&quot;)" office:value-type="string" office:string-value="I">
            <text:p>I</text:p>
          </table:table-cell>
          <table:table-cell table:style-name="ce30" table:formula="of:=IF([.K76]&lt;7;IF([.K76]&lt;4;&quot;&quot;;(50-[.K76]*6)/4);&quot;&quot;)" office:value-type="float" office:value="5">
            <text:p>5,0</text:p>
          </table:table-cell>
          <table:table-cell table:style-name="ce34" table:formula="of:=IF([.N76]=&quot;A&quot;;1;0)" office:value-type="float" office:value="0">
            <text:p>0</text:p>
          </table:table-cell>
          <table:table-cell table:style-name="ce34" table:formula="of:=IF([.N76]=&quot;R&quot;;1;0)" office:value-type="float" office:value="0">
            <text:p>0</text:p>
          </table:table-cell>
          <table:table-cell table:style-name="ce34" table:formula="of:=IF([.N76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71">
            <text:p>71</text:p>
          </table:table-cell>
          <table:table-cell table:style-name="ce11" office:value-type="float" office:value="11228602">
            <text:p>11228602</text:p>
          </table:table-cell>
          <table:table-cell table:style-name="ce12" office:value-type="string">
            <text:p>SILVIA CAROLINE FERNANDES</text:p>
          </table:table-cell>
          <table:table-cell table:style-name="ce23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77]&lt;15;IF(OR(AND([.G77]=&quot; &quot;;[.H77]=&quot;&quot;);AND([.G77]=&quot;&quot;;[.I77]=&quot;&quot;);AND([.G77]=&quot;&quot;;[.J77]=&quot;&quot;);AND([.H77]=&quot;&quot;;[.I77]=&quot;&quot;);AND([.H77]=&quot;&quot;;[.J77]=&quot;&quot;);AND([.I77]=&quot;&quot;;[.J77]=&quot;&quot;));&quot;&quot;;IF([.G77]=&quot;&quot;;([.J77]+[.H77]+[.I77])/3;IF([.H77]=&quot;&quot;;([.G77]+[.I77]+[.J77])/3;IF([.I77]=&quot;&quot;;([.G77]+[.H77]+[.J77])/3;([.G77]+[.H77]+[.I77])/3))));&quot;&quot;)" office:value-type="float" office:value="5">
            <text:p>5,0</text:p>
          </table:table-cell>
          <table:table-cell table:style-name="ce25"/>
          <table:table-cell table:style-name="ce29" table:formula="of:=IF([.K77]&lt;7;IF([.K77]&lt;4;[.K77];IF([.L77]=&quot;&quot;;&quot;&quot;;ROUND(([.K77]*6+[.L77]*4)/10;1)));[.K77])">
            <text:p/>
          </table:table-cell>
          <table:table-cell table:style-name="ce29" table:formula="of:=IF([.F77]&lt;15;IF([.M77]=&quot;&quot;;&quot;I&quot;;IF([.M77]&lt;5;&quot;R&quot;;&quot;A&quot;));&quot;RF&quot;)" office:value-type="string" office:string-value="I">
            <text:p>I</text:p>
          </table:table-cell>
          <table:table-cell table:style-name="ce29" table:formula="of:=IF([.K77]&lt;7;IF([.K77]&lt;4;&quot;&quot;;(50-[.K77]*6)/4);&quot;&quot;)" office:value-type="float" office:value="5">
            <text:p>5,0</text:p>
          </table:table-cell>
          <table:table-cell table:style-name="ce35" table:formula="of:=IF([.N77]=&quot;A&quot;;1;0)" office:value-type="float" office:value="0">
            <text:p>0</text:p>
          </table:table-cell>
          <table:table-cell table:style-name="ce35" table:formula="of:=IF([.N77]=&quot;R&quot;;1;0)" office:value-type="float" office:value="0">
            <text:p>0</text:p>
          </table:table-cell>
          <table:table-cell table:style-name="ce35" table:formula="of:=IF([.N77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72">
            <text:p>72</text:p>
          </table:table-cell>
          <table:table-cell table:style-name="ce11" office:value-type="float" office:value="11228545">
            <text:p>11228545</text:p>
          </table:table-cell>
          <table:table-cell table:style-name="ce13" office:value-type="string">
            <text:p>TAMYRES QUEIROGA SILVA</text:p>
          </table:table-cell>
          <table:table-cell table:style-name="ce21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78]&lt;15;IF(OR(AND([.G78]=&quot; &quot;;[.H78]=&quot;&quot;);AND([.G78]=&quot;&quot;;[.I78]=&quot;&quot;);AND([.G78]=&quot;&quot;;[.J78]=&quot;&quot;);AND([.H78]=&quot;&quot;;[.I78]=&quot;&quot;);AND([.H78]=&quot;&quot;;[.J78]=&quot;&quot;);AND([.I78]=&quot;&quot;;[.J78]=&quot;&quot;));&quot;&quot;;IF([.G78]=&quot;&quot;;([.J78]+[.H78]+[.I78])/3;IF([.H78]=&quot;&quot;;([.G78]+[.I78]+[.J78])/3;IF([.I78]=&quot;&quot;;([.G78]+[.H78]+[.J78])/3;([.G78]+[.H78]+[.I78])/3))));&quot;&quot;)" office:value-type="float" office:value="5">
            <text:p>5,0</text:p>
          </table:table-cell>
          <table:table-cell table:style-name="ce26"/>
          <table:table-cell table:style-name="ce30" table:formula="of:=IF([.K78]&lt;7;IF([.K78]&lt;4;[.K78];IF([.L78]=&quot;&quot;;&quot;&quot;;ROUND(([.K78]*6+[.L78]*4)/10;1)));[.K78])">
            <text:p/>
          </table:table-cell>
          <table:table-cell table:style-name="ce30" table:formula="of:=IF([.F78]&lt;15;IF([.M78]=&quot;&quot;;&quot;I&quot;;IF([.M78]&lt;5;&quot;R&quot;;&quot;A&quot;));&quot;RF&quot;)" office:value-type="string" office:string-value="I">
            <text:p>I</text:p>
          </table:table-cell>
          <table:table-cell table:style-name="ce30" table:formula="of:=IF([.K78]&lt;7;IF([.K78]&lt;4;&quot;&quot;;(50-[.K78]*6)/4);&quot;&quot;)" office:value-type="float" office:value="5">
            <text:p>5,0</text:p>
          </table:table-cell>
          <table:table-cell table:style-name="ce34" table:formula="of:=IF([.N78]=&quot;A&quot;;1;0)" office:value-type="float" office:value="0">
            <text:p>0</text:p>
          </table:table-cell>
          <table:table-cell table:style-name="ce34" table:formula="of:=IF([.N78]=&quot;R&quot;;1;0)" office:value-type="float" office:value="0">
            <text:p>0</text:p>
          </table:table-cell>
          <table:table-cell table:style-name="ce34" table:formula="of:=IF([.N78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73">
            <text:p>73</text:p>
          </table:table-cell>
          <table:table-cell table:style-name="ce11" office:value-type="float" office:value="11218981">
            <text:p>11218981</text:p>
          </table:table-cell>
          <table:table-cell table:style-name="ce12" office:value-type="string">
            <text:p>TASSIA SIMAO EVANGELISTA P</text:p>
          </table:table-cell>
          <table:table-cell table:style-name="ce23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79]&lt;15;IF(OR(AND([.G79]=&quot; &quot;;[.H79]=&quot;&quot;);AND([.G79]=&quot;&quot;;[.I79]=&quot;&quot;);AND([.G79]=&quot;&quot;;[.J79]=&quot;&quot;);AND([.H79]=&quot;&quot;;[.I79]=&quot;&quot;);AND([.H79]=&quot;&quot;;[.J79]=&quot;&quot;);AND([.I79]=&quot;&quot;;[.J79]=&quot;&quot;));&quot;&quot;;IF([.G79]=&quot;&quot;;([.J79]+[.H79]+[.I79])/3;IF([.H79]=&quot;&quot;;([.G79]+[.I79]+[.J79])/3;IF([.I79]=&quot;&quot;;([.G79]+[.H79]+[.J79])/3;([.G79]+[.H79]+[.I79])/3))));&quot;&quot;)" office:value-type="float" office:value="5">
            <text:p>5,0</text:p>
          </table:table-cell>
          <table:table-cell table:style-name="ce25"/>
          <table:table-cell table:style-name="ce29" table:formula="of:=IF([.K79]&lt;7;IF([.K79]&lt;4;[.K79];IF([.L79]=&quot;&quot;;&quot;&quot;;ROUND(([.K79]*6+[.L79]*4)/10;1)));[.K79])">
            <text:p/>
          </table:table-cell>
          <table:table-cell table:style-name="ce29" table:formula="of:=IF([.F79]&lt;15;IF([.M79]=&quot;&quot;;&quot;I&quot;;IF([.M79]&lt;5;&quot;R&quot;;&quot;A&quot;));&quot;RF&quot;)" office:value-type="string" office:string-value="I">
            <text:p>I</text:p>
          </table:table-cell>
          <table:table-cell table:style-name="ce29" table:formula="of:=IF([.K79]&lt;7;IF([.K79]&lt;4;&quot;&quot;;(50-[.K79]*6)/4);&quot;&quot;)" office:value-type="float" office:value="5">
            <text:p>5,0</text:p>
          </table:table-cell>
          <table:table-cell table:style-name="ce35" table:formula="of:=IF([.N79]=&quot;A&quot;;1;0)" office:value-type="float" office:value="0">
            <text:p>0</text:p>
          </table:table-cell>
          <table:table-cell table:style-name="ce35" table:formula="of:=IF([.N79]=&quot;R&quot;;1;0)" office:value-type="float" office:value="0">
            <text:p>0</text:p>
          </table:table-cell>
          <table:table-cell table:style-name="ce35" table:formula="of:=IF([.N79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74">
            <text:p>74</text:p>
          </table:table-cell>
          <table:table-cell table:style-name="ce11" office:value-type="float" office:value="11011640">
            <text:p>11011640</text:p>
          </table:table-cell>
          <table:table-cell table:style-name="ce13" office:value-type="string">
            <text:p>TATIANA DA NOBREGA URQUIZA</text:p>
          </table:table-cell>
          <table:table-cell table:style-name="ce21"/>
          <table:table-cell table:style-name="ce26" office:value-type="float" office:value="6">
            <text:p>6,0</text:p>
          </table:table-cell>
          <table:table-cell table:number-columns-repeated="2" table:style-name="ce26" office:value-type="float" office:value="5">
            <text:p>5,0</text:p>
          </table:table-cell>
          <table:table-cell table:style-name="ce26"/>
          <table:table-cell table:style-name="ce30" table:formula="of:=IF([.F80]&lt;15;IF(OR(AND([.G80]=&quot; &quot;;[.H80]=&quot;&quot;);AND([.G80]=&quot;&quot;;[.I80]=&quot;&quot;);AND([.G80]=&quot;&quot;;[.J80]=&quot;&quot;);AND([.H80]=&quot;&quot;;[.I80]=&quot;&quot;);AND([.H80]=&quot;&quot;;[.J80]=&quot;&quot;);AND([.I80]=&quot;&quot;;[.J80]=&quot;&quot;));&quot;&quot;;IF([.G80]=&quot;&quot;;([.J80]+[.H80]+[.I80])/3;IF([.H80]=&quot;&quot;;([.G80]+[.I80]+[.J80])/3;IF([.I80]=&quot;&quot;;([.G80]+[.H80]+[.J80])/3;([.G80]+[.H80]+[.I80])/3))));&quot;&quot;)" office:value-type="float" office:value="5.33333333333333">
            <text:p>5,3</text:p>
          </table:table-cell>
          <table:table-cell table:style-name="ce26"/>
          <table:table-cell table:style-name="ce30" table:formula="of:=IF([.K80]&lt;7;IF([.K80]&lt;4;[.K80];IF([.L80]=&quot;&quot;;&quot;&quot;;ROUND(([.K80]*6+[.L80]*4)/10;1)));[.K80])">
            <text:p/>
          </table:table-cell>
          <table:table-cell table:style-name="ce30" table:formula="of:=IF([.F80]&lt;15;IF([.M80]=&quot;&quot;;&quot;I&quot;;IF([.M80]&lt;5;&quot;R&quot;;&quot;A&quot;));&quot;RF&quot;)" office:value-type="string" office:string-value="I">
            <text:p>I</text:p>
          </table:table-cell>
          <table:table-cell table:style-name="ce30" table:formula="of:=IF([.K80]&lt;7;IF([.K80]&lt;4;&quot;&quot;;(50-[.K80]*6)/4);&quot;&quot;)" office:value-type="float" office:value="4.5">
            <text:p>4,5</text:p>
          </table:table-cell>
          <table:table-cell table:style-name="ce34" table:formula="of:=IF([.N80]=&quot;A&quot;;1;0)" office:value-type="float" office:value="0">
            <text:p>0</text:p>
          </table:table-cell>
          <table:table-cell table:style-name="ce34" table:formula="of:=IF([.N80]=&quot;R&quot;;1;0)" office:value-type="float" office:value="0">
            <text:p>0</text:p>
          </table:table-cell>
          <table:table-cell table:style-name="ce34" table:formula="of:=IF([.N80]=&quot;RF&quot;;1;0)" office:value-type="float" office:value="0">
            <text:p>0</text:p>
          </table:table-cell>
          <table:table-cell table:style-name="ce2"/>
          <table:table-cell table:number-columns-repeated="1005"/>
        </table:table-row>
        <table:table-row table:style-name="ro3">
          <table:table-cell table:number-columns-repeated="2"/>
          <table:table-cell office:value-type="float" office:value="75">
            <text:p>75</text:p>
          </table:table-cell>
          <table:table-cell table:style-name="ce11" office:value-type="float" office:value="11218033">
            <text:p>11218033</text:p>
          </table:table-cell>
          <table:table-cell table:style-name="ce12" office:value-type="string">
            <text:p>TAYRONE DE SOUSA MONTEIRO</text:p>
          </table:table-cell>
          <table:table-cell table:style-name="ce23"/>
          <table:table-cell table:style-name="ce25" office:value-type="float" office:value="8">
            <text:p>8,0</text:p>
          </table:table-cell>
          <table:table-cell table:number-columns-repeated="2" table:style-name="ce25" office:value-type="float" office:value="5">
            <text:p>5,0</text:p>
          </table:table-cell>
          <table:table-cell table:style-name="ce25"/>
          <table:table-cell table:style-name="ce29" table:formula="of:=IF([.F81]&lt;15;IF(OR(AND([.G81]=&quot; &quot;;[.H81]=&quot;&quot;);AND([.G81]=&quot;&quot;;[.I81]=&quot;&quot;);AND([.G81]=&quot;&quot;;[.J81]=&quot;&quot;);AND([.H81]=&quot;&quot;;[.I81]=&quot;&quot;);AND([.H81]=&quot;&quot;;[.J81]=&quot;&quot;);AND([.I81]=&quot;&quot;;[.J81]=&quot;&quot;));&quot;&quot;;IF([.G81]=&quot;&quot;;([.J81]+[.H81]+[.I81])/3;IF([.H81]=&quot;&quot;;([.G81]+[.I81]+[.J81])/3;IF([.I81]=&quot;&quot;;([.G81]+[.H81]+[.J81])/3;([.G81]+[.H81]+[.I81])/3))));&quot;&quot;)" office:value-type="float" office:value="6">
            <text:p>6,0</text:p>
          </table:table-cell>
          <table:table-cell table:style-name="ce25"/>
          <table:table-cell table:style-name="ce29" table:formula="of:=IF([.K81]&lt;7;IF([.K81]&lt;4;[.K81];IF([.L81]=&quot;&quot;;&quot;&quot;;ROUND(([.K81]*6+[.L81]*4)/10;1)));[.K81])">
            <text:p/>
          </table:table-cell>
          <table:table-cell table:style-name="ce29" table:formula="of:=IF([.F81]&lt;15;IF([.M81]=&quot;&quot;;&quot;I&quot;;IF([.M81]&lt;5;&quot;R&quot;;&quot;A&quot;));&quot;RF&quot;)" office:value-type="string" office:string-value="I">
            <text:p>I</text:p>
          </table:table-cell>
          <table:table-cell table:style-name="ce29" table:formula="of:=IF([.K81]&lt;7;IF([.K81]&lt;4;&quot;&quot;;(50-[.K81]*6)/4);&quot;&quot;)" office:value-type="float" office:value="3.5">
            <text:p>3,5</text:p>
          </table:table-cell>
          <table:table-cell table:style-name="ce35" table:formula="of:=IF([.N81]=&quot;A&quot;;1;0)" office:value-type="float" office:value="0">
            <text:p>0</text:p>
          </table:table-cell>
          <table:table-cell table:style-name="ce35" table:formula="of:=IF([.N81]=&quot;R&quot;;1;0)" office:value-type="float" office:value="0">
            <text:p>0</text:p>
          </table:table-cell>
          <table:table-cell table:style-name="ce35" table:formula="of:=IF([.N81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76">
            <text:p>76</text:p>
          </table:table-cell>
          <table:table-cell table:style-name="ce11" office:value-type="float" office:value="11218650">
            <text:p>11218650</text:p>
          </table:table-cell>
          <table:table-cell table:style-name="ce13" office:value-type="string">
            <text:p>THAIS DE ALMEIDA RATIS RAM</text:p>
          </table:table-cell>
          <table:table-cell table:style-name="ce21"/>
          <table:table-cell table:number-columns-repeated="2" table:style-name="ce26" office:value-type="float" office:value="5">
            <text:p>5,0</text:p>
          </table:table-cell>
          <table:table-cell table:style-name="ce26" office:value-type="float" office:value="6">
            <text:p>6,0</text:p>
          </table:table-cell>
          <table:table-cell table:style-name="ce26"/>
          <table:table-cell table:style-name="ce30" table:formula="of:=IF([.F82]&lt;15;IF(OR(AND([.G82]=&quot; &quot;;[.H82]=&quot;&quot;);AND([.G82]=&quot;&quot;;[.I82]=&quot;&quot;);AND([.G82]=&quot;&quot;;[.J82]=&quot;&quot;);AND([.H82]=&quot;&quot;;[.I82]=&quot;&quot;);AND([.H82]=&quot;&quot;;[.J82]=&quot;&quot;);AND([.I82]=&quot;&quot;;[.J82]=&quot;&quot;));&quot;&quot;;IF([.G82]=&quot;&quot;;([.J82]+[.H82]+[.I82])/3;IF([.H82]=&quot;&quot;;([.G82]+[.I82]+[.J82])/3;IF([.I82]=&quot;&quot;;([.G82]+[.H82]+[.J82])/3;([.G82]+[.H82]+[.I82])/3))));&quot;&quot;)" office:value-type="float" office:value="5.33333333333333">
            <text:p>5,3</text:p>
          </table:table-cell>
          <table:table-cell table:style-name="ce26"/>
          <table:table-cell table:style-name="ce30" table:formula="of:=IF([.K82]&lt;7;IF([.K82]&lt;4;[.K82];IF([.L82]=&quot;&quot;;&quot;&quot;;ROUND(([.K82]*6+[.L82]*4)/10;1)));[.K82])">
            <text:p/>
          </table:table-cell>
          <table:table-cell table:style-name="ce30" table:formula="of:=IF([.F82]&lt;15;IF([.M82]=&quot;&quot;;&quot;I&quot;;IF([.M82]&lt;5;&quot;R&quot;;&quot;A&quot;));&quot;RF&quot;)" office:value-type="string" office:string-value="I">
            <text:p>I</text:p>
          </table:table-cell>
          <table:table-cell table:style-name="ce30" table:formula="of:=IF([.K82]&lt;7;IF([.K82]&lt;4;&quot;&quot;;(50-[.K82]*6)/4);&quot;&quot;)" office:value-type="float" office:value="4.5">
            <text:p>4,5</text:p>
          </table:table-cell>
          <table:table-cell table:style-name="ce34" table:formula="of:=IF([.N82]=&quot;A&quot;;1;0)" office:value-type="float" office:value="0">
            <text:p>0</text:p>
          </table:table-cell>
          <table:table-cell table:style-name="ce34" table:formula="of:=IF([.N82]=&quot;R&quot;;1;0)" office:value-type="float" office:value="0">
            <text:p>0</text:p>
          </table:table-cell>
          <table:table-cell table:style-name="ce34" table:formula="of:=IF([.N82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77">
            <text:p>77</text:p>
          </table:table-cell>
          <table:table-cell table:style-name="ce11" office:value-type="float" office:value="11211425">
            <text:p>11211425</text:p>
          </table:table-cell>
          <table:table-cell table:style-name="ce12" office:value-type="string">
            <text:p>THIAGO VIANA DE CARVALHO</text:p>
          </table:table-cell>
          <table:table-cell table:style-name="ce23"/>
          <table:table-cell table:style-name="ce25" office:value-type="float" office:value="7">
            <text:p>7,0</text:p>
          </table:table-cell>
          <table:table-cell table:number-columns-repeated="2" table:style-name="ce25" office:value-type="float" office:value="5">
            <text:p>5,0</text:p>
          </table:table-cell>
          <table:table-cell table:style-name="ce25"/>
          <table:table-cell table:style-name="ce29" table:formula="of:=IF([.F83]&lt;15;IF(OR(AND([.G83]=&quot; &quot;;[.H83]=&quot;&quot;);AND([.G83]=&quot;&quot;;[.I83]=&quot;&quot;);AND([.G83]=&quot;&quot;;[.J83]=&quot;&quot;);AND([.H83]=&quot;&quot;;[.I83]=&quot;&quot;);AND([.H83]=&quot;&quot;;[.J83]=&quot;&quot;);AND([.I83]=&quot;&quot;;[.J83]=&quot;&quot;));&quot;&quot;;IF([.G83]=&quot;&quot;;([.J83]+[.H83]+[.I83])/3;IF([.H83]=&quot;&quot;;([.G83]+[.I83]+[.J83])/3;IF([.I83]=&quot;&quot;;([.G83]+[.H83]+[.J83])/3;([.G83]+[.H83]+[.I83])/3))));&quot;&quot;)" office:value-type="float" office:value="5.66666666666667">
            <text:p>5,7</text:p>
          </table:table-cell>
          <table:table-cell table:style-name="ce25"/>
          <table:table-cell table:style-name="ce29" table:formula="of:=IF([.K83]&lt;7;IF([.K83]&lt;4;[.K83];IF([.L83]=&quot;&quot;;&quot;&quot;;ROUND(([.K83]*6+[.L83]*4)/10;1)));[.K83])">
            <text:p/>
          </table:table-cell>
          <table:table-cell table:style-name="ce29" table:formula="of:=IF([.F83]&lt;15;IF([.M83]=&quot;&quot;;&quot;I&quot;;IF([.M83]&lt;5;&quot;R&quot;;&quot;A&quot;));&quot;RF&quot;)" office:value-type="string" office:string-value="I">
            <text:p>I</text:p>
          </table:table-cell>
          <table:table-cell table:style-name="ce29" table:formula="of:=IF([.K83]&lt;7;IF([.K83]&lt;4;&quot;&quot;;(50-[.K83]*6)/4);&quot;&quot;)" office:value-type="float" office:value="4">
            <text:p>4,0</text:p>
          </table:table-cell>
          <table:table-cell table:style-name="ce35" table:formula="of:=IF([.N83]=&quot;A&quot;;1;0)" office:value-type="float" office:value="0">
            <text:p>0</text:p>
          </table:table-cell>
          <table:table-cell table:style-name="ce35" table:formula="of:=IF([.N83]=&quot;R&quot;;1;0)" office:value-type="float" office:value="0">
            <text:p>0</text:p>
          </table:table-cell>
          <table:table-cell table:style-name="ce35" table:formula="of:=IF([.N83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78">
            <text:p>78</text:p>
          </table:table-cell>
          <table:table-cell table:style-name="ce11" office:value-type="float" office:value="11228539">
            <text:p>11228539</text:p>
          </table:table-cell>
          <table:table-cell table:style-name="ce13" office:value-type="string">
            <text:p>TIAGO FREIRES FEREIRA</text:p>
          </table:table-cell>
          <table:table-cell table:style-name="ce21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84]&lt;15;IF(OR(AND([.G84]=&quot; &quot;;[.H84]=&quot;&quot;);AND([.G84]=&quot;&quot;;[.I84]=&quot;&quot;);AND([.G84]=&quot;&quot;;[.J84]=&quot;&quot;);AND([.H84]=&quot;&quot;;[.I84]=&quot;&quot;);AND([.H84]=&quot;&quot;;[.J84]=&quot;&quot;);AND([.I84]=&quot;&quot;;[.J84]=&quot;&quot;));&quot;&quot;;IF([.G84]=&quot;&quot;;([.J84]+[.H84]+[.I84])/3;IF([.H84]=&quot;&quot;;([.G84]+[.I84]+[.J84])/3;IF([.I84]=&quot;&quot;;([.G84]+[.H84]+[.J84])/3;([.G84]+[.H84]+[.I84])/3))));&quot;&quot;)" office:value-type="float" office:value="5">
            <text:p>5,0</text:p>
          </table:table-cell>
          <table:table-cell table:style-name="ce26"/>
          <table:table-cell table:style-name="ce30" table:formula="of:=IF([.K84]&lt;7;IF([.K84]&lt;4;[.K84];IF([.L84]=&quot;&quot;;&quot;&quot;;ROUND(([.K84]*6+[.L84]*4)/10;1)));[.K84])">
            <text:p/>
          </table:table-cell>
          <table:table-cell table:style-name="ce30" table:formula="of:=IF([.F84]&lt;15;IF([.M84]=&quot;&quot;;&quot;I&quot;;IF([.M84]&lt;5;&quot;R&quot;;&quot;A&quot;));&quot;RF&quot;)" office:value-type="string" office:string-value="I">
            <text:p>I</text:p>
          </table:table-cell>
          <table:table-cell table:style-name="ce30" table:formula="of:=IF([.K84]&lt;7;IF([.K84]&lt;4;&quot;&quot;;(50-[.K84]*6)/4);&quot;&quot;)" office:value-type="float" office:value="5">
            <text:p>5,0</text:p>
          </table:table-cell>
          <table:table-cell table:style-name="ce34" table:formula="of:=IF([.N84]=&quot;A&quot;;1;0)" office:value-type="float" office:value="0">
            <text:p>0</text:p>
          </table:table-cell>
          <table:table-cell table:style-name="ce34" table:formula="of:=IF([.N84]=&quot;R&quot;;1;0)" office:value-type="float" office:value="0">
            <text:p>0</text:p>
          </table:table-cell>
          <table:table-cell table:style-name="ce34" table:formula="of:=IF([.N84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79">
            <text:p>79</text:p>
          </table:table-cell>
          <table:table-cell table:style-name="ce11" office:value-type="float" office:value="11228399">
            <text:p>11228399</text:p>
          </table:table-cell>
          <table:table-cell table:style-name="ce12" office:value-type="string">
            <text:p>VICTOR BATISTA MAIA</text:p>
          </table:table-cell>
          <table:table-cell table:style-name="ce23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85]&lt;15;IF(OR(AND([.G85]=&quot; &quot;;[.H85]=&quot;&quot;);AND([.G85]=&quot;&quot;;[.I85]=&quot;&quot;);AND([.G85]=&quot;&quot;;[.J85]=&quot;&quot;);AND([.H85]=&quot;&quot;;[.I85]=&quot;&quot;);AND([.H85]=&quot;&quot;;[.J85]=&quot;&quot;);AND([.I85]=&quot;&quot;;[.J85]=&quot;&quot;));&quot;&quot;;IF([.G85]=&quot;&quot;;([.J85]+[.H85]+[.I85])/3;IF([.H85]=&quot;&quot;;([.G85]+[.I85]+[.J85])/3;IF([.I85]=&quot;&quot;;([.G85]+[.H85]+[.J85])/3;([.G85]+[.H85]+[.I85])/3))));&quot;&quot;)" office:value-type="float" office:value="5">
            <text:p>5,0</text:p>
          </table:table-cell>
          <table:table-cell table:style-name="ce25"/>
          <table:table-cell table:style-name="ce29" table:formula="of:=IF([.K85]&lt;7;IF([.K85]&lt;4;[.K85];IF([.L85]=&quot;&quot;;&quot;&quot;;ROUND(([.K85]*6+[.L85]*4)/10;1)));[.K85])">
            <text:p/>
          </table:table-cell>
          <table:table-cell table:style-name="ce29" table:formula="of:=IF([.F85]&lt;15;IF([.M85]=&quot;&quot;;&quot;I&quot;;IF([.M85]&lt;5;&quot;R&quot;;&quot;A&quot;));&quot;RF&quot;)" office:value-type="string" office:string-value="I">
            <text:p>I</text:p>
          </table:table-cell>
          <table:table-cell table:style-name="ce29" table:formula="of:=IF([.K85]&lt;7;IF([.K85]&lt;4;&quot;&quot;;(50-[.K85]*6)/4);&quot;&quot;)" office:value-type="float" office:value="5">
            <text:p>5,0</text:p>
          </table:table-cell>
          <table:table-cell table:style-name="ce35" table:formula="of:=IF([.N85]=&quot;A&quot;;1;0)" office:value-type="float" office:value="0">
            <text:p>0</text:p>
          </table:table-cell>
          <table:table-cell table:style-name="ce35" table:formula="of:=IF([.N85]=&quot;R&quot;;1;0)" office:value-type="float" office:value="0">
            <text:p>0</text:p>
          </table:table-cell>
          <table:table-cell table:style-name="ce35" table:formula="of:=IF([.N85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80">
            <text:p>80</text:p>
          </table:table-cell>
          <table:table-cell table:style-name="ce11" office:value-type="float" office:value="11228194">
            <text:p>11228194</text:p>
          </table:table-cell>
          <table:table-cell table:style-name="ce13" office:value-type="string">
            <text:p>VICTOR DE MENEZES CHAVES</text:p>
          </table:table-cell>
          <table:table-cell table:style-name="ce21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86]&lt;15;IF(OR(AND([.G86]=&quot; &quot;;[.H86]=&quot;&quot;);AND([.G86]=&quot;&quot;;[.I86]=&quot;&quot;);AND([.G86]=&quot;&quot;;[.J86]=&quot;&quot;);AND([.H86]=&quot;&quot;;[.I86]=&quot;&quot;);AND([.H86]=&quot;&quot;;[.J86]=&quot;&quot;);AND([.I86]=&quot;&quot;;[.J86]=&quot;&quot;));&quot;&quot;;IF([.G86]=&quot;&quot;;([.J86]+[.H86]+[.I86])/3;IF([.H86]=&quot;&quot;;([.G86]+[.I86]+[.J86])/3;IF([.I86]=&quot;&quot;;([.G86]+[.H86]+[.J86])/3;([.G86]+[.H86]+[.I86])/3))));&quot;&quot;)" office:value-type="float" office:value="5">
            <text:p>5,0</text:p>
          </table:table-cell>
          <table:table-cell table:style-name="ce26"/>
          <table:table-cell table:style-name="ce30" table:formula="of:=IF([.K86]&lt;7;IF([.K86]&lt;4;[.K86];IF([.L86]=&quot;&quot;;&quot;&quot;;ROUND(([.K86]*6+[.L86]*4)/10;1)));[.K86])">
            <text:p/>
          </table:table-cell>
          <table:table-cell table:style-name="ce30" table:formula="of:=IF([.F86]&lt;15;IF([.M86]=&quot;&quot;;&quot;I&quot;;IF([.M86]&lt;5;&quot;R&quot;;&quot;A&quot;));&quot;RF&quot;)" office:value-type="string" office:string-value="I">
            <text:p>I</text:p>
          </table:table-cell>
          <table:table-cell table:style-name="ce30" table:formula="of:=IF([.K86]&lt;7;IF([.K86]&lt;4;&quot;&quot;;(50-[.K86]*6)/4);&quot;&quot;)" office:value-type="float" office:value="5">
            <text:p>5,0</text:p>
          </table:table-cell>
          <table:table-cell table:style-name="ce34" table:formula="of:=IF([.N86]=&quot;A&quot;;1;0)" office:value-type="float" office:value="0">
            <text:p>0</text:p>
          </table:table-cell>
          <table:table-cell table:style-name="ce34" table:formula="of:=IF([.N86]=&quot;R&quot;;1;0)" office:value-type="float" office:value="0">
            <text:p>0</text:p>
          </table:table-cell>
          <table:table-cell table:style-name="ce34" table:formula="of:=IF([.N86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81">
            <text:p>81</text:p>
          </table:table-cell>
          <table:table-cell table:style-name="ce11" office:value-type="float" office:value="11228617">
            <text:p>11228617</text:p>
          </table:table-cell>
          <table:table-cell table:style-name="ce12" office:value-type="string">
            <text:p>VIVIANE XAVIER MONTEIRO</text:p>
          </table:table-cell>
          <table:table-cell table:style-name="ce23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87]&lt;15;IF(OR(AND([.G87]=&quot; &quot;;[.H87]=&quot;&quot;);AND([.G87]=&quot;&quot;;[.I87]=&quot;&quot;);AND([.G87]=&quot;&quot;;[.J87]=&quot;&quot;);AND([.H87]=&quot;&quot;;[.I87]=&quot;&quot;);AND([.H87]=&quot;&quot;;[.J87]=&quot;&quot;);AND([.I87]=&quot;&quot;;[.J87]=&quot;&quot;));&quot;&quot;;IF([.G87]=&quot;&quot;;([.J87]+[.H87]+[.I87])/3;IF([.H87]=&quot;&quot;;([.G87]+[.I87]+[.J87])/3;IF([.I87]=&quot;&quot;;([.G87]+[.H87]+[.J87])/3;([.G87]+[.H87]+[.I87])/3))));&quot;&quot;)" office:value-type="float" office:value="5">
            <text:p>5,0</text:p>
          </table:table-cell>
          <table:table-cell table:style-name="ce25"/>
          <table:table-cell table:style-name="ce29" table:formula="of:=IF([.K87]&lt;7;IF([.K87]&lt;4;[.K87];IF([.L87]=&quot;&quot;;&quot;&quot;;ROUND(([.K87]*6+[.L87]*4)/10;1)));[.K87])">
            <text:p/>
          </table:table-cell>
          <table:table-cell table:style-name="ce29" table:formula="of:=IF([.F87]&lt;15;IF([.M87]=&quot;&quot;;&quot;I&quot;;IF([.M87]&lt;5;&quot;R&quot;;&quot;A&quot;));&quot;RF&quot;)" office:value-type="string" office:string-value="I">
            <text:p>I</text:p>
          </table:table-cell>
          <table:table-cell table:style-name="ce29" table:formula="of:=IF([.K87]&lt;7;IF([.K87]&lt;4;&quot;&quot;;(50-[.K87]*6)/4);&quot;&quot;)" office:value-type="float" office:value="5">
            <text:p>5,0</text:p>
          </table:table-cell>
          <table:table-cell table:style-name="ce35" table:formula="of:=IF([.N87]=&quot;A&quot;;1;0)" office:value-type="float" office:value="0">
            <text:p>0</text:p>
          </table:table-cell>
          <table:table-cell table:style-name="ce35" table:formula="of:=IF([.N87]=&quot;R&quot;;1;0)" office:value-type="float" office:value="0">
            <text:p>0</text:p>
          </table:table-cell>
          <table:table-cell table:style-name="ce35" table:formula="of:=IF([.N87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82">
            <text:p>82</text:p>
          </table:table-cell>
          <table:table-cell table:style-name="ce11" office:value-type="float" office:value="11210035">
            <text:p>11210035</text:p>
          </table:table-cell>
          <table:table-cell table:style-name="ce14" office:value-type="string">
            <text:p>YAN PAULO SOUZA DE CARVALH</text:p>
          </table:table-cell>
          <table:table-cell table:style-name="ce21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88]&lt;15;IF(OR(AND([.G88]=&quot; &quot;;[.H88]=&quot;&quot;);AND([.G88]=&quot;&quot;;[.I88]=&quot;&quot;);AND([.G88]=&quot;&quot;;[.J88]=&quot;&quot;);AND([.H88]=&quot;&quot;;[.I88]=&quot;&quot;);AND([.H88]=&quot;&quot;;[.J88]=&quot;&quot;);AND([.I88]=&quot;&quot;;[.J88]=&quot;&quot;));&quot;&quot;;IF([.G88]=&quot;&quot;;([.J88]+[.H88]+[.I88])/3;IF([.H88]=&quot;&quot;;([.G88]+[.I88]+[.J88])/3;IF([.I88]=&quot;&quot;;([.G88]+[.H88]+[.J88])/3;([.G88]+[.H88]+[.I88])/3))));&quot;&quot;)" office:value-type="float" office:value="5">
            <text:p>5,0</text:p>
          </table:table-cell>
          <table:table-cell table:style-name="ce26"/>
          <table:table-cell table:style-name="ce30" table:formula="of:=IF([.K88]&lt;7;IF([.K88]&lt;4;[.K88];IF([.L88]=&quot;&quot;;&quot;&quot;;ROUND(([.K88]*6+[.L88]*4)/10;1)));[.K88])">
            <text:p/>
          </table:table-cell>
          <table:table-cell table:style-name="ce30" table:formula="of:=IF([.F88]&lt;15;IF([.M88]=&quot;&quot;;&quot;I&quot;;IF([.M88]&lt;5;&quot;R&quot;;&quot;A&quot;));&quot;RF&quot;)" office:value-type="string" office:string-value="I">
            <text:p>I</text:p>
          </table:table-cell>
          <table:table-cell table:style-name="ce30" table:formula="of:=IF([.K88]&lt;7;IF([.K88]&lt;4;&quot;&quot;;(50-[.K88]*6)/4);&quot;&quot;)" office:value-type="float" office:value="5">
            <text:p>5,0</text:p>
          </table:table-cell>
          <table:table-cell table:style-name="ce34" table:formula="of:=IF([.N88]=&quot;A&quot;;1;0)" office:value-type="float" office:value="0">
            <text:p>0</text:p>
          </table:table-cell>
          <table:table-cell table:style-name="ce34" table:formula="of:=IF([.N88]=&quot;R&quot;;1;0)" office:value-type="float" office:value="0">
            <text:p>0</text:p>
          </table:table-cell>
          <table:table-cell table:style-name="ce34" table:formula="of:=IF([.N88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83">
            <text:p>83</text:p>
          </table:table-cell>
          <table:table-cell table:style-name="ce11" office:value-type="float" office:value="10711573">
            <text:p>10711573</text:p>
          </table:table-cell>
          <table:table-cell table:style-name="ce12" office:value-type="string">
            <text:p>ALEXSANDRO FERNANDES DOS S</text:p>
          </table:table-cell>
          <table:table-cell table:style-name="ce23"/>
          <table:table-cell table:number-columns-repeated="4" table:style-name="ce25"/>
          <table:table-cell table:style-name="ce29" table:formula="of:=IF([.F89]&lt;15;IF(OR(AND([.G89]=&quot; &quot;;[.H89]=&quot;&quot;);AND([.G89]=&quot;&quot;;[.I89]=&quot;&quot;);AND([.G89]=&quot;&quot;;[.J89]=&quot;&quot;);AND([.H89]=&quot;&quot;;[.I89]=&quot;&quot;);AND([.H89]=&quot;&quot;;[.J89]=&quot;&quot;);AND([.I89]=&quot;&quot;;[.J89]=&quot;&quot;));&quot;&quot;;IF([.G89]=&quot;&quot;;([.J89]+[.H89]+[.I89])/3;IF([.H89]=&quot;&quot;;([.G89]+[.I89]+[.J89])/3;IF([.I89]=&quot;&quot;;([.G89]+[.H89]+[.J89])/3;([.G89]+[.H89]+[.I89])/3))));&quot;&quot;)">
            <text:p/>
          </table:table-cell>
          <table:table-cell table:style-name="ce25"/>
          <table:table-cell table:style-name="ce29" table:formula="of:=IF([.K89]&lt;7;IF([.K89]&lt;4;[.K89];IF([.L89]=&quot;&quot;;&quot;&quot;;ROUND(([.K89]*6+[.L89]*4)/10;1)));[.K89])">
            <text:p/>
          </table:table-cell>
          <table:table-cell table:style-name="ce29" table:formula="of:=IF([.F89]&lt;15;IF([.M89]=&quot;&quot;;&quot;I&quot;;IF([.M89]&lt;5;&quot;R&quot;;&quot;A&quot;));&quot;RF&quot;)" office:value-type="string" office:string-value="I">
            <text:p>I</text:p>
          </table:table-cell>
          <table:table-cell table:style-name="ce29" table:formula="of:=IF([.K89]&lt;7;IF([.K89]&lt;4;&quot;&quot;;(50-[.K89]*6)/4);&quot;&quot;)">
            <text:p/>
          </table:table-cell>
          <table:table-cell table:style-name="ce35" table:formula="of:=IF([.N89]=&quot;A&quot;;1;0)" office:value-type="float" office:value="0">
            <text:p>0</text:p>
          </table:table-cell>
          <table:table-cell table:style-name="ce35" table:formula="of:=IF([.N89]=&quot;R&quot;;1;0)" office:value-type="float" office:value="0">
            <text:p>0</text:p>
          </table:table-cell>
          <table:table-cell table:style-name="ce35" table:formula="of:=IF([.N89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84">
            <text:p>84</text:p>
          </table:table-cell>
          <table:table-cell table:style-name="ce11" office:value-type="float" office:value="11011907">
            <text:p>11011907</text:p>
          </table:table-cell>
          <table:table-cell table:style-name="ce13" office:value-type="string">
            <text:p>ANABEL SANTOS LOURENCO</text:p>
          </table:table-cell>
          <table:table-cell table:style-name="ce21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90]&lt;15;IF(OR(AND([.G90]=&quot; &quot;;[.H90]=&quot;&quot;);AND([.G90]=&quot;&quot;;[.I90]=&quot;&quot;);AND([.G90]=&quot;&quot;;[.J90]=&quot;&quot;);AND([.H90]=&quot;&quot;;[.I90]=&quot;&quot;);AND([.H90]=&quot;&quot;;[.J90]=&quot;&quot;);AND([.I90]=&quot;&quot;;[.J90]=&quot;&quot;));&quot;&quot;;IF([.G90]=&quot;&quot;;([.J90]+[.H90]+[.I90])/3;IF([.H90]=&quot;&quot;;([.G90]+[.I90]+[.J90])/3;IF([.I90]=&quot;&quot;;([.G90]+[.H90]+[.J90])/3;([.G90]+[.H90]+[.I90])/3))));&quot;&quot;)" office:value-type="float" office:value="5">
            <text:p>5,0</text:p>
          </table:table-cell>
          <table:table-cell table:style-name="ce26"/>
          <table:table-cell table:style-name="ce30" table:formula="of:=IF([.K90]&lt;7;IF([.K90]&lt;4;[.K90];IF([.L90]=&quot;&quot;;&quot;&quot;;ROUND(([.K90]*6+[.L90]*4)/10;1)));[.K90])">
            <text:p/>
          </table:table-cell>
          <table:table-cell table:style-name="ce30" table:formula="of:=IF([.F90]&lt;15;IF([.M90]=&quot;&quot;;&quot;I&quot;;IF([.M90]&lt;5;&quot;R&quot;;&quot;A&quot;));&quot;RF&quot;)" office:value-type="string" office:string-value="I">
            <text:p>I</text:p>
          </table:table-cell>
          <table:table-cell table:style-name="ce30" table:formula="of:=IF([.K90]&lt;7;IF([.K90]&lt;4;&quot;&quot;;(50-[.K90]*6)/4);&quot;&quot;)" office:value-type="float" office:value="5">
            <text:p>5,0</text:p>
          </table:table-cell>
          <table:table-cell table:style-name="ce34" table:formula="of:=IF([.N90]=&quot;A&quot;;1;0)" office:value-type="float" office:value="0">
            <text:p>0</text:p>
          </table:table-cell>
          <table:table-cell table:style-name="ce34" table:formula="of:=IF([.N90]=&quot;R&quot;;1;0)" office:value-type="float" office:value="0">
            <text:p>0</text:p>
          </table:table-cell>
          <table:table-cell table:style-name="ce34" table:formula="of:=IF([.N90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85">
            <text:p>85</text:p>
          </table:table-cell>
          <table:table-cell table:style-name="ce11" office:value-type="float" office:value="11011953">
            <text:p>11011953</text:p>
          </table:table-cell>
          <table:table-cell table:style-name="ce12" office:value-type="string">
            <text:p>ELLEN CRISTINY CARVALHO FI</text:p>
          </table:table-cell>
          <table:table-cell table:style-name="ce23"/>
          <table:table-cell table:style-name="ce25" office:value-type="float" office:value="5">
            <text:p>5,0</text:p>
          </table:table-cell>
          <table:table-cell table:number-columns-repeated="3" table:style-name="ce25"/>
          <table:table-cell table:style-name="ce29" table:formula="of:=IF([.F91]&lt;15;IF(OR(AND([.G91]=&quot; &quot;;[.H91]=&quot;&quot;);AND([.G91]=&quot;&quot;;[.I91]=&quot;&quot;);AND([.G91]=&quot;&quot;;[.J91]=&quot;&quot;);AND([.H91]=&quot;&quot;;[.I91]=&quot;&quot;);AND([.H91]=&quot;&quot;;[.J91]=&quot;&quot;);AND([.I91]=&quot;&quot;;[.J91]=&quot;&quot;));&quot;&quot;;IF([.G91]=&quot;&quot;;([.J91]+[.H91]+[.I91])/3;IF([.H91]=&quot;&quot;;([.G91]+[.I91]+[.J91])/3;IF([.I91]=&quot;&quot;;([.G91]+[.H91]+[.J91])/3;([.G91]+[.H91]+[.I91])/3))));&quot;&quot;)">
            <text:p/>
          </table:table-cell>
          <table:table-cell table:style-name="ce25"/>
          <table:table-cell table:style-name="ce29" table:formula="of:=IF([.K91]&lt;7;IF([.K91]&lt;4;[.K91];IF([.L91]=&quot;&quot;;&quot;&quot;;ROUND(([.K91]*6+[.L91]*4)/10;1)));[.K91])">
            <text:p/>
          </table:table-cell>
          <table:table-cell table:style-name="ce29" table:formula="of:=IF([.F91]&lt;15;IF([.M91]=&quot;&quot;;&quot;I&quot;;IF([.M91]&lt;5;&quot;R&quot;;&quot;A&quot;));&quot;RF&quot;)" office:value-type="string" office:string-value="I">
            <text:p>I</text:p>
          </table:table-cell>
          <table:table-cell table:style-name="ce29" table:formula="of:=IF([.K91]&lt;7;IF([.K91]&lt;4;&quot;&quot;;(50-[.K91]*6)/4);&quot;&quot;)">
            <text:p/>
          </table:table-cell>
          <table:table-cell table:style-name="ce35" table:formula="of:=IF([.N91]=&quot;A&quot;;1;0)" office:value-type="float" office:value="0">
            <text:p>0</text:p>
          </table:table-cell>
          <table:table-cell table:style-name="ce35" table:formula="of:=IF([.N91]=&quot;R&quot;;1;0)" office:value-type="float" office:value="0">
            <text:p>0</text:p>
          </table:table-cell>
          <table:table-cell table:style-name="ce35" table:formula="of:=IF([.N91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86">
            <text:p>86</text:p>
          </table:table-cell>
          <table:table-cell table:style-name="ce11" office:value-type="float" office:value="11011617">
            <text:p>11011617</text:p>
          </table:table-cell>
          <table:table-cell table:style-name="ce13" office:value-type="string">
            <text:p>PAULO ROBERTO DA SILVA SAN</text:p>
          </table:table-cell>
          <table:table-cell table:style-name="ce21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92]&lt;15;IF(OR(AND([.G92]=&quot; &quot;;[.H92]=&quot;&quot;);AND([.G92]=&quot;&quot;;[.I92]=&quot;&quot;);AND([.G92]=&quot;&quot;;[.J92]=&quot;&quot;);AND([.H92]=&quot;&quot;;[.I92]=&quot;&quot;);AND([.H92]=&quot;&quot;;[.J92]=&quot;&quot;);AND([.I92]=&quot;&quot;;[.J92]=&quot;&quot;));&quot;&quot;;IF([.G92]=&quot;&quot;;([.J92]+[.H92]+[.I92])/3;IF([.H92]=&quot;&quot;;([.G92]+[.I92]+[.J92])/3;IF([.I92]=&quot;&quot;;([.G92]+[.H92]+[.J92])/3;([.G92]+[.H92]+[.I92])/3))));&quot;&quot;)" office:value-type="float" office:value="5">
            <text:p>5,0</text:p>
          </table:table-cell>
          <table:table-cell table:style-name="ce26"/>
          <table:table-cell table:style-name="ce30" table:formula="of:=IF([.K92]&lt;7;IF([.K92]&lt;4;[.K92];IF([.L92]=&quot;&quot;;&quot;&quot;;ROUND(([.K92]*6+[.L92]*4)/10;1)));[.K92])">
            <text:p/>
          </table:table-cell>
          <table:table-cell table:style-name="ce30" table:formula="of:=IF([.F92]&lt;15;IF([.M92]=&quot;&quot;;&quot;I&quot;;IF([.M92]&lt;5;&quot;R&quot;;&quot;A&quot;));&quot;RF&quot;)" office:value-type="string" office:string-value="I">
            <text:p>I</text:p>
          </table:table-cell>
          <table:table-cell table:style-name="ce30" table:formula="of:=IF([.K92]&lt;7;IF([.K92]&lt;4;&quot;&quot;;(50-[.K92]*6)/4);&quot;&quot;)" office:value-type="float" office:value="5">
            <text:p>5,0</text:p>
          </table:table-cell>
          <table:table-cell table:style-name="ce34" table:formula="of:=IF([.N92]=&quot;A&quot;;1;0)" office:value-type="float" office:value="0">
            <text:p>0</text:p>
          </table:table-cell>
          <table:table-cell table:style-name="ce34" table:formula="of:=IF([.N92]=&quot;R&quot;;1;0)" office:value-type="float" office:value="0">
            <text:p>0</text:p>
          </table:table-cell>
          <table:table-cell table:style-name="ce34" table:formula="of:=IF([.N92]=&quot;RF&quot;;1;0)" office:value-type="float" office:value="0">
            <text:p>0</text:p>
          </table:table-cell>
          <table:table-cell table:number-columns-repeated="1006"/>
        </table:table-row>
        <table:table-row table:style-name="ro3">
          <table:table-cell table:number-columns-repeated="2"/>
          <table:table-cell office:value-type="float" office:value="87">
            <text:p>87</text:p>
          </table:table-cell>
          <table:table-cell table:style-name="ce11" office:value-type="float" office:value="11318195">
            <text:p>11318195</text:p>
          </table:table-cell>
          <table:table-cell table:style-name="ce12" office:value-type="string">
            <text:p>PHILIPE DIEGO ARAUJO DA SI</text:p>
          </table:table-cell>
          <table:table-cell table:style-name="ce23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93]&lt;15;IF(OR(AND([.G93]=&quot; &quot;;[.H93]=&quot;&quot;);AND([.G93]=&quot;&quot;;[.I93]=&quot;&quot;);AND([.G93]=&quot;&quot;;[.J93]=&quot;&quot;);AND([.H93]=&quot;&quot;;[.I93]=&quot;&quot;);AND([.H93]=&quot;&quot;;[.J93]=&quot;&quot;);AND([.I93]=&quot;&quot;;[.J93]=&quot;&quot;));&quot;&quot;;IF([.G93]=&quot;&quot;;([.J93]+[.H93]+[.I93])/3;IF([.H93]=&quot;&quot;;([.G93]+[.I93]+[.J93])/3;IF([.I93]=&quot;&quot;;([.G93]+[.H93]+[.J93])/3;([.G93]+[.H93]+[.I93])/3))));&quot;&quot;)" office:value-type="float" office:value="5">
            <text:p>5,0</text:p>
          </table:table-cell>
          <table:table-cell table:style-name="ce25"/>
          <table:table-cell table:style-name="ce29" table:formula="of:=IF([.K93]&lt;7;IF([.K93]&lt;4;[.K93];IF([.L93]=&quot;&quot;;&quot;&quot;;ROUND(([.K93]*6+[.L93]*4)/10;1)));[.K93])">
            <text:p/>
          </table:table-cell>
          <table:table-cell table:style-name="ce29" table:formula="of:=IF([.F93]&lt;15;IF([.M93]=&quot;&quot;;&quot;I&quot;;IF([.M93]&lt;5;&quot;R&quot;;&quot;A&quot;));&quot;RF&quot;)" office:value-type="string" office:string-value="I">
            <text:p>I</text:p>
          </table:table-cell>
          <table:table-cell table:style-name="ce29" table:formula="of:=IF([.K93]&lt;7;IF([.K93]&lt;4;&quot;&quot;;(50-[.K93]*6)/4);&quot;&quot;)" office:value-type="float" office:value="5">
            <text:p>5,0</text:p>
          </table:table-cell>
          <table:table-cell table:style-name="ce35" table:formula="of:=IF([.N93]=&quot;A&quot;;1;0)" office:value-type="float" office:value="0">
            <text:p>0</text:p>
          </table:table-cell>
          <table:table-cell table:style-name="ce35" table:formula="of:=IF([.N93]=&quot;R&quot;;1;0)" office:value-type="float" office:value="0">
            <text:p>0</text:p>
          </table:table-cell>
          <table:table-cell table:style-name="ce35" table:formula="of:=IF([.N93]=&quot;RF&quot;;1;0)" office:value-type="float" office:value="0">
            <text:p>0</text:p>
          </table:table-cell>
          <table:table-cell table:number-columns-repeated="1006"/>
        </table:table-row>
        <table:table-row table:style-name="ro4">
          <table:table-cell table:number-columns-repeated="2"/>
          <table:table-cell office:value-type="float" office:value="88">
            <text:p>88</text:p>
          </table:table-cell>
          <table:table-cell table:style-name="ce11" office:value-type="float" office:value="11318200">
            <text:p>11318200</text:p>
          </table:table-cell>
          <table:table-cell table:style-name="ce13" office:value-type="string">
            <text:p>RAFAEL PEDRO DA SILVA</text:p>
          </table:table-cell>
          <table:table-cell table:style-name="ce21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94]&lt;15;IF(OR(AND([.G94]=&quot; &quot;;[.H94]=&quot;&quot;);AND([.G94]=&quot;&quot;;[.I94]=&quot;&quot;);AND([.G94]=&quot;&quot;;[.J94]=&quot;&quot;);AND([.H94]=&quot;&quot;;[.I94]=&quot;&quot;);AND([.H94]=&quot;&quot;;[.J94]=&quot;&quot;);AND([.I94]=&quot;&quot;;[.J94]=&quot;&quot;));&quot;&quot;;IF([.G94]=&quot;&quot;;([.J94]+[.H94]+[.I94])/3;IF([.H94]=&quot;&quot;;([.G94]+[.I94]+[.J94])/3;IF([.I94]=&quot;&quot;;([.G94]+[.H94]+[.J94])/3;([.G94]+[.H94]+[.I94])/3))));&quot;&quot;)" office:value-type="float" office:value="5">
            <text:p>5,0</text:p>
          </table:table-cell>
          <table:table-cell table:style-name="ce26"/>
          <table:table-cell table:style-name="ce30" table:formula="of:=IF([.K94]&lt;7;IF([.K94]&lt;4;[.K94];IF([.L94]=&quot;&quot;;&quot;&quot;;ROUND(([.K94]*6+[.L94]*4)/10;1)));[.K94])">
            <text:p/>
          </table:table-cell>
          <table:table-cell table:style-name="ce30" table:formula="of:=IF([.F94]&lt;15;IF([.M94]=&quot;&quot;;&quot;I&quot;;IF([.M94]&lt;5;&quot;R&quot;;&quot;A&quot;));&quot;RF&quot;)" office:value-type="string" office:string-value="I">
            <text:p>I</text:p>
          </table:table-cell>
          <table:table-cell table:style-name="ce30" table:formula="of:=IF([.K94]&lt;7;IF([.K94]&lt;4;&quot;&quot;;(50-[.K94]*6)/4);&quot;&quot;)" office:value-type="float" office:value="5">
            <text:p>5,0</text:p>
          </table:table-cell>
          <table:table-cell table:style-name="ce34" table:formula="of:=IF([.N94]=&quot;A&quot;;1;0)" office:value-type="float" office:value="0">
            <text:p>0</text:p>
          </table:table-cell>
          <table:table-cell table:style-name="ce34" table:formula="of:=IF([.N94]=&quot;R&quot;;1;0)" office:value-type="float" office:value="0">
            <text:p>0</text:p>
          </table:table-cell>
          <table:table-cell table:style-name="ce34" table:formula="of:=IF([.N94]=&quot;RF&quot;;1;0)" office:value-type="float" office:value="0">
            <text:p>0</text:p>
          </table:table-cell>
          <table:table-cell table:number-columns-repeated="1006"/>
        </table:table-row>
        <table:table-row table:style-name="ro4">
          <table:table-cell table:number-columns-repeated="2"/>
          <table:table-cell office:value-type="float" office:value="89">
            <text:p>89</text:p>
          </table:table-cell>
          <table:table-cell table:style-name="ce11" office:value-type="float" office:value="10711184">
            <text:p>10711184</text:p>
          </table:table-cell>
          <table:table-cell table:style-name="ce12" office:value-type="string">
            <text:p>SALOANA SANTINA GOMES SANT</text:p>
          </table:table-cell>
          <table:table-cell table:style-name="ce23"/>
          <table:table-cell table:number-columns-repeated="3" table:style-name="ce25" office:value-type="float" office:value="5">
            <text:p>5,0</text:p>
          </table:table-cell>
          <table:table-cell table:style-name="ce25"/>
          <table:table-cell table:style-name="ce29" table:formula="of:=IF([.F95]&lt;15;IF(OR(AND([.G95]=&quot; &quot;;[.H95]=&quot;&quot;);AND([.G95]=&quot;&quot;;[.I95]=&quot;&quot;);AND([.G95]=&quot;&quot;;[.J95]=&quot;&quot;);AND([.H95]=&quot;&quot;;[.I95]=&quot;&quot;);AND([.H95]=&quot;&quot;;[.J95]=&quot;&quot;);AND([.I95]=&quot;&quot;;[.J95]=&quot;&quot;));&quot;&quot;;IF([.G95]=&quot;&quot;;([.J95]+[.H95]+[.I95])/3;IF([.H95]=&quot;&quot;;([.G95]+[.I95]+[.J95])/3;IF([.I95]=&quot;&quot;;([.G95]+[.H95]+[.J95])/3;([.G95]+[.H95]+[.I95])/3))));&quot;&quot;)" office:value-type="float" office:value="5">
            <text:p>5,0</text:p>
          </table:table-cell>
          <table:table-cell table:style-name="ce25"/>
          <table:table-cell table:style-name="ce29" table:formula="of:=IF([.K95]&lt;7;IF([.K95]&lt;4;[.K95];IF([.L95]=&quot;&quot;;&quot;&quot;;ROUND(([.K95]*6+[.L95]*4)/10;1)));[.K95])">
            <text:p/>
          </table:table-cell>
          <table:table-cell table:style-name="ce29" table:formula="of:=IF([.F95]&lt;15;IF([.M95]=&quot;&quot;;&quot;I&quot;;IF([.M95]&lt;5;&quot;R&quot;;&quot;A&quot;));&quot;RF&quot;)" office:value-type="string" office:string-value="I">
            <text:p>I</text:p>
          </table:table-cell>
          <table:table-cell table:style-name="ce29" table:formula="of:=IF([.K95]&lt;7;IF([.K95]&lt;4;&quot;&quot;;(50-[.K95]*6)/4);&quot;&quot;)" office:value-type="float" office:value="5">
            <text:p>5,0</text:p>
          </table:table-cell>
          <table:table-cell table:style-name="ce35" table:formula="of:=IF([.N95]=&quot;A&quot;;1;0)" office:value-type="float" office:value="0">
            <text:p>0</text:p>
          </table:table-cell>
          <table:table-cell table:style-name="ce35" table:formula="of:=IF([.N95]=&quot;R&quot;;1;0)" office:value-type="float" office:value="0">
            <text:p>0</text:p>
          </table:table-cell>
          <table:table-cell table:style-name="ce35" table:formula="of:=IF([.N95]=&quot;RF&quot;;1;0)" office:value-type="float" office:value="0">
            <text:p>0</text:p>
          </table:table-cell>
          <table:table-cell table:number-columns-repeated="1006"/>
        </table:table-row>
        <table:table-row table:style-name="ro4">
          <table:table-cell table:number-columns-repeated="2"/>
          <table:table-cell office:value-type="float" office:value="90">
            <text:p>90</text:p>
          </table:table-cell>
          <table:table-cell table:style-name="ce11" office:value-type="float" office:value="11318192">
            <text:p>11318192</text:p>
          </table:table-cell>
          <table:table-cell table:style-name="ce14" office:value-type="string">
            <text:p>WALTER ALVES DA CRUZ</text:p>
          </table:table-cell>
          <table:table-cell table:style-name="ce21"/>
          <table:table-cell table:number-columns-repeated="3" table:style-name="ce26" office:value-type="float" office:value="5">
            <text:p>5,0</text:p>
          </table:table-cell>
          <table:table-cell table:style-name="ce26"/>
          <table:table-cell table:style-name="ce30" table:formula="of:=IF([.F96]&lt;15;IF(OR(AND([.G96]=&quot; &quot;;[.H96]=&quot;&quot;);AND([.G96]=&quot;&quot;;[.I96]=&quot;&quot;);AND([.G96]=&quot;&quot;;[.J96]=&quot;&quot;);AND([.H96]=&quot;&quot;;[.I96]=&quot;&quot;);AND([.H96]=&quot;&quot;;[.J96]=&quot;&quot;);AND([.I96]=&quot;&quot;;[.J96]=&quot;&quot;));&quot;&quot;;IF([.G96]=&quot;&quot;;([.J96]+[.H96]+[.I96])/3;IF([.H96]=&quot;&quot;;([.G96]+[.I96]+[.J96])/3;IF([.I96]=&quot;&quot;;([.G96]+[.H96]+[.J96])/3;([.G96]+[.H96]+[.I96])/3))));&quot;&quot;)" office:value-type="float" office:value="5">
            <text:p>5,0</text:p>
          </table:table-cell>
          <table:table-cell table:style-name="ce26"/>
          <table:table-cell table:style-name="ce30" table:formula="of:=IF([.K96]&lt;7;IF([.K96]&lt;4;[.K96];IF([.L96]=&quot;&quot;;&quot;&quot;;ROUND(([.K96]*6+[.L96]*4)/10;1)));[.K96])">
            <text:p/>
          </table:table-cell>
          <table:table-cell table:style-name="ce30" table:formula="of:=IF([.F96]&lt;15;IF([.M96]=&quot;&quot;;&quot;I&quot;;IF([.M96]&lt;5;&quot;R&quot;;&quot;A&quot;));&quot;RF&quot;)" office:value-type="string" office:string-value="I">
            <text:p>I</text:p>
          </table:table-cell>
          <table:table-cell table:style-name="ce30" table:formula="of:=IF([.K96]&lt;7;IF([.K96]&lt;4;&quot;&quot;;(50-[.K96]*6)/4);&quot;&quot;)" office:value-type="float" office:value="5">
            <text:p>5,0</text:p>
          </table:table-cell>
          <table:table-cell table:style-name="ce34" table:formula="of:=IF([.N96]=&quot;A&quot;;1;0)" office:value-type="float" office:value="0">
            <text:p>0</text:p>
          </table:table-cell>
          <table:table-cell table:style-name="ce34" table:formula="of:=IF([.N96]=&quot;R&quot;;1;0)" office:value-type="float" office:value="0">
            <text:p>0</text:p>
          </table:table-cell>
          <table:table-cell table:style-name="ce34" table:formula="of:=IF([.N96]=&quot;RF&quot;;1;0)" office:value-type="float" office:value="0">
            <text:p>0</text:p>
          </table:table-cell>
          <table:table-cell table:number-columns-repeated="1006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4"/>
          <table:table-cell table:style-name="ce15"/>
          <table:table-cell table:style-name="ce16" office:value-type="string">
            <text:p>Apv</text:p>
          </table:table-cell>
          <table:table-cell table:style-name="ce16" office:value-type="string">
            <text:p>RPV</text:p>
          </table:table-cell>
          <table:table-cell table:style-name="ce16" office:value-type="string">
            <text:p>RPF</text:p>
          </table:table-cell>
          <table:table-cell/>
          <table:table-cell table:style-name="ce16" office:value-type="string">
            <text:p>Aprv</text:p>
          </table:table-cell>
          <table:table-cell table:style-name="ce28" table:formula="of:=SUM([.P7:.P72])" office:value-type="float" office:value="1">
            <text:p>1</text:p>
          </table:table-cell>
          <table:table-cell table:style-name="ce28" table:number-columns-repeated="2"/>
          <table:table-cell table:number-columns-repeated="1011"/>
        </table:table-row>
        <table:table-row table:style-name="ro1">
          <table:table-cell table:number-columns-repeated="4"/>
          <table:table-cell table:style-name="ce16" office:value-type="string">
            <text:p>%</text:p>
          </table:table-cell>
          <table:table-cell table:style-name="ce23" table:formula="of:=[.K98]*100/66" office:value-type="float" office:value="1.51515151515152">
            <text:p>1,5151515152</text:p>
          </table:table-cell>
          <table:table-cell table:style-name="ce28" table:formula="of:=[.L99]*100/66" office:value-type="float" office:value="0">
            <text:p>0</text:p>
          </table:table-cell>
          <table:table-cell table:style-name="ce28" table:formula="of:=[.M100]*100/66" office:value-type="float" office:value="0">
            <text:p>0</text:p>
          </table:table-cell>
          <table:table-cell/>
          <table:table-cell table:style-name="ce16" office:value-type="string">
            <text:p>Repr</text:p>
          </table:table-cell>
          <table:table-cell table:style-name="ce28"/>
          <table:table-cell table:style-name="ce28" table:formula="of:=SUM([.Q7:.Q72])" office:value-type="float" office:value="0">
            <text:p>0</text:p>
          </table:table-cell>
          <table:table-cell table:style-name="ce28"/>
          <table:table-cell table:number-columns-repeated="1011"/>
        </table:table-row>
        <table:table-row table:style-name="ro1">
          <table:table-cell table:number-columns-repeated="9"/>
          <table:table-cell table:style-name="ce16" office:value-type="string">
            <text:p>RpF</text:p>
          </table:table-cell>
          <table:table-cell table:style-name="ce28" table:number-columns-repeated="2"/>
          <table:table-cell table:style-name="ce28" table:formula="of:=SUM([.R7:.R72])" office:value-type="float" office:value="0">
            <text:p>0</text:p>
          </table:table-cell>
          <table:table-cell table:number-columns-repeated="1011"/>
        </table:table-row>
        <table:table-row table:style-name="ro1" table:number-rows-repeated="10484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>
        <table:named-expression table:name="SHARED_FORMULA_10_72_10_72_0" table:base-cell-address="$Plan1.$K$73" table:expression="IF([.F73]&lt;15;IF(OR(AND([.G73]=&quot; &quot;;[.H73]=&quot;&quot;);AND([.G73]=&quot;&quot;;[.I73]=&quot;&quot;);AND([.G73]=&quot;&quot;;[.J73]=&quot;&quot;);AND([.H73]=&quot;&quot;;[.I73]=&quot;&quot;);AND([.H73]=&quot;&quot;;[.J73]=&quot;&quot;);AND([.I73]=&quot;&quot;;[.J73]=&quot;&quot;));&quot;&quot;;IF([.G73]=&quot;&quot;;([.J73]+[.H73]+[.I73])/3;IF([.H73]=&quot;&quot;;([.G73]+[.I73]+[.J73])/3;IF([.I73]=&quot;&quot;;([.G73]+[.H73]+[.J73])/3;([.G73]+[.H73]+[.I73])/3))));&quot;&quot;)"/>
        <table:named-expression table:name="SHARED_FORMULA_10_7_10_7_0" table:base-cell-address="$Plan1.$K$8" table:expression="IF([.F8]&lt;15;IF(OR(AND([.G8]=&quot; &quot;;[.H8]=&quot;&quot;);AND([.G8]=&quot;&quot;;[.I8]=&quot;&quot;);AND([.G8]=&quot;&quot;;[.J8]=&quot;&quot;);AND([.H8]=&quot;&quot;;[.I8]=&quot;&quot;);AND([.H8]=&quot;&quot;;[.J8]=&quot;&quot;);AND([.I8]=&quot;&quot;;[.J8]=&quot;&quot;));&quot;&quot;;IF([.G8]=&quot;&quot;;([.J8]+[.H8]+[.I8])/3;IF([.H8]=&quot;&quot;;([.G8]+[.I8]+[.J8])/3;IF([.I8]=&quot;&quot;;([.G8]+[.H8]+[.J8])/3;([.G8]+[.H8]+[.I8])/3))));&quot;&quot;)"/>
        <table:named-expression table:name="SHARED_FORMULA_12_6_12_6_0" table:base-cell-address="$Plan1.$M$7" table:expression="IF([.K7]&lt;7;IF([.K7]&lt;4;[.K7];IF([.L7]=&quot;&quot;;&quot;&quot;;ROUND(([.K7]*6+[.L7]*4)/10;1)));[.K7])"/>
        <table:named-expression table:name="SHARED_FORMULA_12_72_12_72_0" table:base-cell-address="$Plan1.$M$73" table:expression="IF([.K73]&lt;7;IF([.K73]&lt;4;[.K73];IF([.L73]=&quot;&quot;;&quot;&quot;;ROUND(([.K73]*6+[.L73]*4)/10;1)));[.K73])"/>
        <table:named-expression table:name="SHARED_FORMULA_13_72_13_72_0" table:base-cell-address="$Plan1.$N$73" table:expression="IF([.F73]&lt;15;IF([.M73]=&quot;&quot;;&quot;I&quot;;IF([.M73]&lt;5;&quot;R&quot;;&quot;A&quot;));&quot;RF&quot;)"/>
        <table:named-expression table:name="SHARED_FORMULA_13_7_13_7_0" table:base-cell-address="$Plan1.$N$8" table:expression="IF([.F8]&lt;15;IF([.M8]=&quot;&quot;;&quot;I&quot;;IF([.M8]&lt;5;&quot;R&quot;;&quot;A&quot;));&quot;RF&quot;)"/>
        <table:named-expression table:name="SHARED_FORMULA_14_72_14_72_0" table:base-cell-address="$Plan1.$O$73" table:expression="IF([.K73]&lt;7;IF([.K73]&lt;4;&quot;&quot;;(50-[.K73]*6)/4);&quot;&quot;)"/>
        <table:named-expression table:name="SHARED_FORMULA_14_7_14_7_0" table:base-cell-address="$Plan1.$O$8" table:expression="IF([.K8]&lt;7;IF([.K8]&lt;4;&quot;&quot;;(50-[.K8]*6)/4);&quot;&quot;)"/>
        <table:named-expression table:name="SHARED_FORMULA_15_72_15_72_0" table:base-cell-address="$Plan1.$P$73" table:expression="IF([.N73]=&quot;A&quot;;1;0)"/>
        <table:named-expression table:name="SHARED_FORMULA_15_7_15_7_0" table:base-cell-address="$Plan1.$P$8" table:expression="IF([.N8]=&quot;A&quot;;1;0)"/>
        <table:named-expression table:name="SHARED_FORMULA_16_72_16_72_0" table:base-cell-address="$Plan1.$Q$73" table:expression="IF([.N73]=&quot;R&quot;;1;0)"/>
        <table:named-expression table:name="SHARED_FORMULA_16_7_16_7_0" table:base-cell-address="$Plan1.$Q$8" table:expression="IF([.N8]=&quot;R&quot;;1;0)"/>
        <table:named-expression table:name="SHARED_FORMULA_17_72_17_72_0" table:base-cell-address="$Plan1.$R$73" table:expression="IF([.N73]=&quot;RF&quot;;1;0)"/>
        <table:named-expression table:name="SHARED_FORMULA_17_7_17_7_0" table:base-cell-address="$Plan1.$R$8" table:expression="IF([.N8]=&quot;RF&quot;;1;0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t" fo:country="BR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text>R$ </number:text>
      <number:number number:decimal-places="0" number:min-integer-digits="1" number:grouping="true"/>
    </number:number-style>
    <number:number-style style:name="N106">
      <number:text>-R$ 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text>R$ </number:text>
      <number:number number:decimal-places="0" number:min-integer-digits="1" number:grouping="true"/>
    </number:number-style>
    <number:number-style style:name="N107">
      <style:text-properties fo:color="#ff0000"/>
      <number:text>-R$ 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text>R$ </number:text>
      <number:number number:decimal-places="2" number:min-integer-digits="1" number:grouping="true"/>
    </number:number-style>
    <number:number-style style:name="N108">
      <number:text>-R$ </number:text>
      <number:number number:decimal-places="2" number:min-integer-digits="1" number:grouping="true"/>
      <style:map style:condition="value()&gt;=0" style:apply-style-name="N108P0"/>
    </number:number-style>
    <number:number-style style:name="N109P0" style:volatile="true">
      <number:text>R$ </number:text>
      <number:number number:decimal-places="2" number:min-integer-digits="1" number:grouping="true"/>
    </number:number-style>
    <number:number-style style:name="N109">
      <style:text-properties fo:color="#ff0000"/>
      <number:text>-R$ 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number:text>-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text> </number:text>
      <number:fill-character> </number:fill-character>
      <number:number number:decimal-places="0" number:min-integer-digits="1" number:grouping="true"/>
      <number:text> </number:text>
    </number:number-style>
    <number:number-style style:name="N114P1" style:volatile="true">
      <number:text>-</number:text>
      <number:fill-character> </number:fill-character>
      <number:number number:decimal-places="0" number:min-integer-digits="1" number:grouping="true"/>
      <number:text> </number:text>
    </number:number-style>
    <number:number-style style:name="N114P2" style:volatile="true">
      <number:text> </number:text>
      <number:fill-character> </number:fill-character>
      <number:text>-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R$ </number:text>
      <number:fill-character> </number:fill-character>
      <number:number number:decimal-places="0" number:min-integer-digits="1" number:grouping="true"/>
      <number:text> </number:text>
    </number:number-style>
    <number:number-style style:name="N115P1" style:volatile="true">
      <number:text>-R$ </number:text>
      <number:fill-character> </number:fill-character>
      <number:number number:decimal-places="0" number:min-integer-digits="1" number:grouping="true"/>
      <number:text> </number:text>
    </number:number-style>
    <number:number-style style:name="N115P2" style:volatile="true">
      <number:text> R$ </number:text>
      <number:fill-character> </number:fill-character>
      <number:text>-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text> </number:text>
      <number:fill-character> </number:fill-character>
      <number:number number:decimal-places="2" number:min-integer-digits="1" number:grouping="true"/>
      <number:text> </number:text>
    </number:number-style>
    <number:number-style style:name="N116P1" style:volatile="true">
      <number:text>-</number:text>
      <number:fill-character> </number:fill-character>
      <number:number number:decimal-places="2" number:min-integer-digits="1" number:grouping="true"/>
      <number:text> </number:text>
    </number:number-style>
    <number:number-style style:name="N116P2" style:volatile="true">
      <number:text> </number:text>
      <number:fill-character> </number:fill-character>
      <number:text>-</number:text>
      <number:number number:decimal-places="0" number:min-integer-digits="0"/>
      <number:text>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text> R$ </number:text>
      <number:fill-character> </number:fill-character>
      <number:number number:decimal-places="2" number:min-integer-digits="1" number:grouping="true"/>
      <number:text> </number:text>
    </number:number-style>
    <number:number-style style:name="N117P1" style:volatile="true">
      <number:text>-R$ </number:text>
      <number:fill-character> </number:fill-character>
      <number:number number:decimal-places="2" number:min-integer-digits="1" number:grouping="true"/>
      <number:text> </number:text>
    </number:number-style>
    <number:number-style style:name="N117P2" style:volatile="true">
      <number:text> R$ </number:text>
      <number:fill-character> </number:fill-character>
      <number:text>-</number:text>
      <number:number number:decimal-places="0" number:min-integer-digits="0"/>
      <number:text>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number:number-style style:name="N122">
      <number:number number:decimal-places="1" number:min-integer-digits="1"/>
    </number:number-style>
    <style:style style:name="Default" style:family="table-cell">
      <style:table-cell-properties fo:padding="0.071cm" style:rotation-align="none"/>
      <style:text-properties fo:color="#000000" style:font-name="Calibri" fo:font-size="11pt" style:font-name-asian="Microsoft YaHei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cm" fo:margin-bottom="1.9cm" fo:margin-left="0.6cm" fo:margin-right="0.6cm" style:first-page-number="continue" style:scale-to-X="1" style:scale-to-Y="2" style:writing-mode="lr-tb"/>
      <style:header-style>
        <style:header-footer-properties fo:min-height="0.75cm" fo:margin-left="1.3cm" fo:margin-right="1.3cm" fo:margin-bottom="0cm"/>
      </style:header-style>
      <style:footer-style>
        <style:header-footer-properties fo:min-height="0.75cm" fo:margin-left="1.3cm" fo:margin-right="1.3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3-17">00/00/0000</text:date>, <text:time>00:00:0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Plan1" style:display-name="PageStyle_Plan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ilton</meta:initial-creator>
    <meta:creation-date>2013-05-14T12:51:46</meta:creation-date>
    <dc:date>2014-03-17T08:30:56.92</dc:date>
    <meta:print-date>2013-09-11T12:16:29</meta:print-date>
    <meta:editing-cycles>2</meta:editing-cycles>
    <meta:editing-duration>P23DT22H11M8S</meta:editing-duration>
    <meta:generator>LibreOffice/4.0.1.2$Windows_x86 LibreOffice_project/84102822e3d61eb989ddd325abf1ac077904985</meta:generator>
    <meta:document-statistic meta:table-count="1" meta:cell-count="1473" meta:object-count="0"/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